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NIENKE VAN HICHTUMWEG TEGENOVER NUMMER 15 (KAVEL 14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woning en het aanleggen van een uitrit op het perceel Nienke van Hichtumweg tegenover nummer 15 (kavel 14) te Heerenveen (15-11-2016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61090</text:span><text:line-break/><text:date style:data-style-name="dag" text:fixed="true" text:date-value="2016-11-18"/><text:line-break/><text:date style:data-style-name="jaar" text:fixed="true" text:date-value="2016-1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61090</text:span><text:date style:data-style-name="nicedate" text:fixed="true" text:date-value="2016-1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61090</text:span><text:date style:data-style-name="nicedate" text:fixed="true" text:date-value="2016-1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NIENKE VAN HICHTUMWEG TEGENOVER NUMMER 15 (KAVEL 14)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1-18</meta:user-defined>
    <meta:user-defined meta:name="OVERHEIDop.publicationIssue">161090</meta:user-defined>
    <meta:user-defined meta:name="OVERHEIDop.GmbID/DC.identifier">gmb-2016-161090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8SJ 17</meta:user-defined>
    <meta:user-defined meta:name="OVERHEIDop.woonplaats">Heerenveen</meta:user-defined>
    <meta:user-defined meta:name="OVERHEIDop.straatnaam">Nienke van Hichtumweg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92734 553293</meta:user-defined>
    <meta:user-defined meta:name="OVERHEIDop.versieInformatie"/>
  </office:meta>
</office:document-meta>
</file>