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lijktrekken beleid buitengebied</text:p>
      <text:section text:name="zakelijke-mededeling_id1-3-2" text:style-name="zakelijke-mededeling">
        <text:section text:name="zakelijke-mededeling-tekst_id1-3-2-1" text:style-name="zakelijke-mededeling-tekst">
          <text:section text:name="tekst_id1-3-2-1-1" text:style-name="tekst">
            <text:p text:style-name="common-al">Momenteel gelden er in de gemeente Heerenveen drie bestemmingsplannen voor het buitengebied. Deze zijn nog voor 1 januari 2014 vastgesteld door  de drie gemeenten die al dan niet voor een deel zijn opgegaan in de gemeente Heerenveen. Deze bestemmingsplannen blijven gelden. Tussen deze bestemmingsplannen bestaan verschillen. Daardoor gelden niet overal in de gemeente dezelfde planologische regels. Dat kan natuurlijk niet de bedoeling zijn en daarom willen burgemeester en wethouders aan deze verschillen een einde maken. Overal in de gemeente moeten dezelfde regels gelden. Burgemeester en wethouders hebben daar een voorstel voor opgesteld. Over dit voorstel moet de gemeenteraad een besluit nemen. Voordat de gemeenteraad dit besluit neemt, willen burgemeester en wethouders iedereen de mogelijkheid geven om dit voorstel te lezen en daarop te reageren. </text:p>
            <text:p text:style-name="common-al">
            <text:span text:style-name="nadrukvet">Meer informatie?</text:span>
          </text:p>
            <text:p text:style-name="common-al">Het complete voorstel van burgemeester en wethouders is terug te lezen op de website van de gemeente <text:a xlink:href="http://www.heerenveen.nl/" xlink:type="simple">www.heerenveen.nl</text:a>, onder het kopje actueel en vervolgens ter inzage. Daar vindt u ook een schematisch overzicht van het voorstel en een vergelijking met het beleid van drie voormalige gemeenten. Het voorstel kan u ook worden toegemaild of worden toegezonden. U kunt daarvoor contact opnemen met de heer S. Doelman van de afdeling Ruimtelijke Ontwikkeling, tel 14 0513. e-mail: <text:a xlink:href="file:///N:/Afdeling/V_O/V_B/Steven/Boarnsterhim/Harmonisatie%20Bhim/Beleidsregels/B&amp;amp;W/s.doelman@heerenveen.nl" xlink:type="simple">s.doelman@heerenveen.nl</text:a>;</text:p>
            <text:p text:style-name="common-al">
            <text:span text:style-name="nadrukvet">Reageren?</text:span>
          </text:p>
            <text:p text:style-name="common-al">U kunt reageren op dit voorstel. Dat kunt u doen door een brief te schrijven aan het college van burgemeester en wethouders van Heerenveen, Postbus 15.000, 8440 GA  Heerenveen of deze brief af geven bij de receptie van het gemeentehuis. U kunt ook per e-mail reageren. Stuurt u uw reactie dan naar <text:a xlink:href="file:///N:/Afdeling/V_O/V_B/Steven/Boarnsterhim/Harmonisatie%20Bhim/Beleidsregels/B&amp;amp;W/s.doelman@heerenveen.nl" xlink:type="simple">s.doelman@heerenveen.nl</text:a></text:p>
            <text:p text:style-name="last-al">U kunt reageren tot en met 14 december.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Nr. 160134</text:span><text:line-break/><text:date style:data-style-name="dag" text:fixed="true" text:date-value="2016-11-17"/><text:line-break/><text:date style:data-style-name="jaar" text:fixed="true" text:date-value="2016-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60134</text:span><text:date style:data-style-name="nicedate" text:fixed="true" text:date-value="2016-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60134</text:span><text:date style:data-style-name="nicedate" text:fixed="true" text:date-value="2016-11-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Gelijktrekken beleid buitengebied</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1-17</meta:user-defined>
    <meta:user-defined meta:name="OVERHEIDop.publicationIssue">160134</meta:user-defined>
    <meta:user-defined meta:name="OVERHEIDop.GmbID/DC.identifier">gmb-2016-160134</meta:user-defined>
    <meta:user-defined meta:name="OVERHEID.TaxonomieBeleidsagenda/OVERHEID.category">Ruimte en infrastructuur | Organisatie en beleid</meta:user-defined>
    <meta:user-defined meta:name="OVERHEID.Gemeente/DC.spatial">Heerenveen</meta:user-defined>
    <meta:user-defined meta:name="OVERHEID.Organisatietype/OVERHEID.organisationType">gemeente</meta:user-defined>
    <meta:user-defined meta:name="OVERHEID.Gemeente/DC.creator">Heerenveen</meta:user-defined>
    <dc:language>nl</dc:language>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gvop.Informatietype/DC.type">Beleidsregels</meta:user-defined>
    <meta:user-defined meta:name="OVERHEIDop.versieInformatie"/>
  </office:meta>
</office:document-meta>
</file>