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SAZ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 : donderdag 17 november 2016</text:p>
            <text:p text:style-name="tussenkopcur">Tijd: 19.30 – 21.00 uur </text:p>
            <text:p text:style-name="tussenkopcur">Plaats: Vergaderzaal 12/13, gemeentehuis Heerenveen</text:p>
            <text:p text:style-name="tussenkopcur">Agenda:</text:p>
            <text:p text:style-name="common-al">1. Opening</text:p>
            <text:p text:style-name="common-al">2a. Vaststelling agenda</text:p>
            <text:p text:style-name="common-al">2b. Presentatie over laaggeletterdheid door de heer Ydema van Partoer</text:p>
            <text:p text:style-name="common-al">3a Besluitenlijst van de openbare vergadering van 29 september 2016</text:p>
            <text:p text:style-name="common-al">3b. Toezeggingen / LTA</text:p>
            <text:p text:style-name="common-al">4. Mededelingen / ingekomen stukken</text:p>
            <text:p text:style-name="common-al">5. Rondvraag</text:p>
            <text:p text:style-name="common-al">6. Fries taalbeleid (raad 28 november 2016)</text:p>
            <text:p text:style-name="common-al">7. Collectieve zorgverzekering voor minima (raad 28 november 2016)</text:p>
            <text:p text:style-name="common-al">8. Jaarverslag en jaarrekening 2015 Stichting Openbaar Scholennetwerk De Basis (raad 28 november 2016)</text:p>
            <text:p text:style-name="common-al">9. Statutenwijziging OSG Sevenwolden (raad 28 november 2016)</text:p>
            <text:p text:style-name="common-al">10. Herbenoeming voorzitter Raad van Toezicht OSG Sevenwolden (raad 28 november 2016)</text:p>
            <text:p text:style-name="common-al">11. Jeugdzorg vanaf 2018 (informerend)</text:p>
            <text:p text:style-name="common-al">12. Versterken opdrachtgeverschap maatwerkvoorziening sociaal domein (informerend)</text:p>
            <text:p text:style-name="common-al">13. Sluiting</text:p>
            <text:p text:style-name="common-al"/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common-al">Achterliggende stukken kunt u vinden op de website van de gemeenteraad: <text:a xlink:href="http://www.gemeenteraadheerenveen.nl/" xlink:type="simple">www.gemeenteraadheerenveen.nl</text:a>.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159951</text:span><text:line-break/><text:date style:data-style-name="dag" text:fixed="true" text:date-value="2016-11-16"/><text:line-break/><text:date style:data-style-name="jaar" text:fixed="true" text:date-value="2016-1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59951</text:span><text:date style:data-style-name="nicedate" text:fixed="true" text:date-value="2016-1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59951</text:span><text:date style:data-style-name="nicedate" text:fixed="true" text:date-value="2016-1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SAZA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11-16</meta:user-defined>
    <meta:user-defined meta:name="OVERHEIDop.publicationIssue">159951</meta:user-defined>
    <meta:user-defined meta:name="OVERHEIDop.GmbID/DC.identifier">gmb-2016-159951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op.versieInformatie"/>
  </office:meta>
</office:document-meta>
</file>