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7 november 2016</text:p>
            <text:p text:style-name="tussenkopcur">Tijd: 19.30 – 21.00 uur</text:p>
            <text:p text:style-name="tussenkopcur">Plaats: Raadszaal, gemeentehuis Heerenveen</text:p>
            <text:p text:style-name="tussenkopcur">Agenda:</text:p>
            <text:p text:style-name="common-al">1. Opening</text:p>
            <text:p text:style-name="common-al">2. Vaststelling agenda</text:p>
            <text:p text:style-name="common-al">3a. Besluitenlijst van de openbare vergadering van 29 september 2016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Vvgb Bouw bedrijfshal en aanleg bijhorende toegangswegen Omrin (raad 28 november 2016)</text:p>
            <text:p text:style-name="common-al">7. Verklaring van geen bedenkingen Rottumerweg 1B Heerenveen (raad 28 november 2016)</text:p>
            <text:p text:style-name="common-al">8. Bestemmingsplan Heerenveen- Hondsdraf 1 (raad 28 november 2016)</text:p>
            <text:p text:style-name="common-al">9. Parkeerproef (bespreekvoorstel D66)</text:p>
            <text:p text:style-name="common-al">10. Sluiting</text:p>
            <text:p text:style-name="common-al">11. Evaluatie afvalproject groen-groen-grijs</text:p>
            <text:p text:style-name="common-al"/>
            <text:p text:style-name="common-al">In combinatie met de raadscommissie AZ:</text:p>
            <text:p text:style-name="common-al">Presentatie Evaluatie Centrum Breed (door M. de Jeu)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59950</text:span><text:line-break/><text:date style:data-style-name="dag" text:fixed="true" text:date-value="2016-11-16"/><text:line-break/><text:date style:data-style-name="jaar" text:fixed="true" text:date-value="2016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59950</text:span><text:date style:data-style-name="nicedate" text:fixed="true" text:date-value="2016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59950</text:span><text:date style:data-style-name="nicedate" text:fixed="true" text:date-value="2016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1-16</meta:user-defined>
    <meta:user-defined meta:name="OVERHEIDop.publicationIssue">159950</meta:user-defined>
    <meta:user-defined meta:name="OVERHEIDop.GmbID/DC.identifier">gmb-2016-159950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