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november 2016</text:p>
            <text:p text:style-name="tussenkopcur">Tijd: 21.00 uur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a.. Vaststelling agenda</text:p>
            <text:p text:style-name="common-al">2b. Presentatie Evaluatie Centrum Breed (M. de Jeu)</text:p>
            <text:p text:style-name="common-al">2c. Bespreken inventarisatie uitbesteden</text:p>
            <text:p text:style-name="common-al">3a. Besluitenlijst van de openbare vergadering van 29 september 2016</text:p>
            <text:p text:style-name="common-al">3b. Besluitenlijst van de openbare vergadering van 3 november 2016</text:p>
            <text:p text:style-name="common-al">3c. Toezeggingen / LTA</text:p>
            <text:p text:style-name="common-al">4. Mededelingen / ingekomen stukken</text:p>
            <text:p text:style-name="common-al">5. Rondvraag</text:p>
            <text:p text:style-name="common-al">6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59949</text:span><text:line-break/><text:date style:data-style-name="dag" text:fixed="true" text:date-value="2016-11-16"/><text:line-break/><text:date style:data-style-name="jaar" text:fixed="true" text:date-value="2016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49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59949</text:span><text:date style:data-style-name="nicedate" text:fixed="true" text:date-value="2016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1-16</meta:user-defined>
    <meta:user-defined meta:name="OVERHEIDop.publicationIssue">159949</meta:user-defined>
    <meta:user-defined meta:name="OVERHEIDop.GmbID/DC.identifier">gmb-2016-15994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