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PRAAK KAPBELEID, BOMENLIJST, APV afd. 3 EN BEGRENZING BEBOUWDE KOM BOSWE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op 1 november 2016 hebben besloten de volgende stukken ter inzage te leggen voor inspraak:</text:p>
            <text:p text:style-name="common-al">- Concept Kapbeleid gemeente Heerenveen</text:p>
            <text:p text:style-name="common-al">- Concept Bomenlijst (met bomenregister)</text:p>
            <text:p text:style-name="common-al">- Concept wijziging APV, afd. 3, Het bewaren van houtopstanden</text:p>
            <text:p text:style-name="common-al">- Voorlopig ontwerp Begrenzing Bebouwde Kom Boswet </text:p>
            <text:p text:style-name="common-al"/>
            <text:p text:style-name="common-al">
            <text:span text:style-name="nadrukvet">Toelichting</text:span>
          </text:p>
            <text:p text:style-name="common-al">Het concept kapbeleid is vereenvoudigd en richt zich op bescherming van de meest waardevolle/ monumentale bomen in de gemeente. De meest waardevolle bomen in de delen van voormalig Boarnsterhim en Skarsterlân zijn aan de Heerenveense bomenlijst toegevoegd, waardoor 1 nieuwe bomenlijst voor de hele gemeente is ontstaan. Ten behoeve van de vereenvoudiging van het kapbeleid en actualisatie van de Bomenlijst is het nodig de APV (kapverordening) op enkele punten aan te passen. Tenslotte is de kaart begrenzing bebouwde kom Boswet geactualiseerd, zodat duidelijk is waar de Boswet wel en niet geldt.</text:p>
            <text:p text:style-name="common-al"/>
            <text:p text:style-name="common-al">
            <text:span text:style-name="nadrukvet">Inzage</text:span>
          </text:p>
            <text:p text:style-name="common-al">De betreffende stukken zijn als bijlage opgenomen bij deze bekendmaking. Ook kunnen alle stukken vanaf 16 november tot 28 december, tijdens openingsuren, ingezien worden bij de receptie van het gemeentehuis, Crackstraat 2 te Heerenveen.</text:p>
            <text:p text:style-name="common-al"/>
            <text:p text:style-name="common-al">Het voorlopig ontwerp (kaart) Begrenzing Bebouwde kom Boswet is tevens gepubliceerd in de Staatscourant.</text:p>
            <text:p text:style-name="common-al"/>
            <text:p text:style-name="common-al">
            <text:span text:style-name="nadrukvet">Zienswijzen</text:span>
          </text:p>
            <text:p text:style-name="common-al">Gedurende de inzagetermijn kan iedereen zowel schriftelijke als mondelinge zienswijzen indienen op alle genoemde ter inzage liggende stukken.</text:p>
            <text:p text:style-name="common-al"/>
            <text:p text:style-name="common-al">
            <text:span text:style-name="nadrukvet">Schriftelijk</text:span>
          </text:p>
            <text:p text:style-name="common-al">Schriftelijke zienswijzen moeten worden gericht aan het college van burgemeester en wethouders van Heerenveen, Postbus 15000, 8440 GA HEERENVEEN. </text:p>
            <text:p text:style-name="common-al">Een zienswijze dient de volgende informatie te bevatten:naam/handtekening en adres van de indiener, datum en redenen van de zienswijze. </text:p>
            <text:p text:style-name="common-al">Per e-mail kan ook naar: <text:a xlink:href="mailto:gemeente@heerenveen.nl" xlink:type="simple">gemeente@heerenveen.nl</text:a> met vermelding van het onderwerp: ‘Zienswijze aanpassing Kapbeleid’. Ook kunt u met uw DigiD via de gemeentelijke website reageren: <text:a xlink:href="http://www.heerenveen.nl/storage/formulieren/zienswijze-indienen.html" xlink:type="simple">www.heerenveen.nl/storage/formulieren/zienswijze-indienen.html</text:a></text:p>
            <text:p text:style-name="common-al"/>
            <text:p text:style-name="common-al">
            <text:span text:style-name="nadrukvet">Mondeling</text:span>
          </text:p>
            <text:p text:style-name="common-al">Om mondelinge zienswijzen in te dienen kan tijdens kantooruren contact opgenomen worden met mevrouw Hanneke Huisman, telefoon 0513 – 617771.</text:p>
            <text:p text:style-name="common-al"/>
            <text:p text:style-name="common-al">
            <text:span text:style-name="nadrukvet">Vervolg op de inspraak</text:span>
          </text:p>
            <text:p text:style-name="common-al">Het college en de gemeenteraad beoordelen of de zienswijzen zullen leiden tot inhoudelijke aanpassing van de voornoemde ontwerpen.</text:p>
            <text:p text:style-name="common-al">Van de inspraak zal een eindverslag worden opgemaakt. Het eindverslag bevat in elk geval een overzicht van de gevolgde inspraakprocedure, een weergave van de zienswijzen, die tijdens de inspraak mondeling of schriftelijk naar voren zijn gebracht en een reactie op deze zienswijzen, waarbij met redenen omkleed wordt aangegeven op welke punten al dan niet tot aanpassing van de regeling wordt overgegaan. Het eindverslag wordt op de gebruikelijke wijze openbaar gemaakt.</text:p>
            <text:p text:style-name="common-al">Na afloop van de inspraaktermijn zullen de vastgestelde regelingen bekend worden gemaakt in dit digitale Gemeenteblad op www.overheid.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59157</text:span><text:line-break/><text:date style:data-style-name="dag" text:fixed="true" text:date-value="2016-11-16"/><text:line-break/><text:date style:data-style-name="jaar" text:fixed="true" text:date-value="2016-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59157</text:span><text:date style:data-style-name="nicedate" text:fixed="true" text:date-value="2016-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59157</text:span><text:date style:data-style-name="nicedate" text:fixed="true" text:date-value="2016-11-1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INSPRAAK KAPBELEID, BOMENLIJST, APV afd. 3 EN BEGRENZING BEBOUWDE KOM BOSWET</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1-16</meta:user-defined>
    <meta:user-defined meta:name="OVERHEIDop.publicationIssue">159157</meta:user-defined>
    <meta:user-defined meta:name="OVERHEIDop.GmbID/DC.identifier">gmb-2016-159157</meta:user-defined>
    <meta:user-defined meta:name="OVERHEID.TaxonomieBeleidsagenda/OVERHEID.category">Ruimte en infrastructuur | Organisatie en beleid</meta:user-defined>
    <meta:user-defined meta:name="OVERHEID.Gemeente/DC.spatial">Heerenveen</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Gemeente/OVERHEID.authority">Heerenveen</meta:user-defined>
    <meta:user-defined meta:name="OVERHEID.Gemeente/DCTERMS.publisher">Heerenveen</meta:user-defined>
    <meta:user-defined meta:name="OVERHEIDgvop.Informatietype/DC.type">Overige overheidsinformatie</meta:user-defined>
    <meta:user-defined meta:name="OVERHEIDop.externeBijlage">Concept wijziging APV Heerenveen afd. 3|exb-2016-38565</meta:user-defined>
    <meta:user-defined meta:name="OVERHEIDop.externeBijlage">Concept Bomenlijst Heerenveen|exb-2016-38566</meta:user-defined>
    <meta:user-defined meta:name="OVERHEIDop.externeBijlage">Concept bomenregister (bomenlijst met foto) |exb-2016-38567</meta:user-defined>
    <meta:user-defined meta:name="OVERHEIDop.externeBijlage">Voorlopig ontwerp Begrenzing bebouwde kom Boswet|exb-2016-38568</meta:user-defined>
    <meta:user-defined meta:name="OVERHEIDop.versieInformatie"/>
  </office:meta>
</office:document-meta>
</file>