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ERNST CASIMIRLAAN TEGENOVER HOPMAN 7 (KAVEL 3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op het perceel Ernst Casimirlaan tegenover Hopman 7 (kavel 3) te Heerenveen  (04-11-2016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55292</text:span><text:line-break/><text:date style:data-style-name="dag" text:fixed="true" text:date-value="2016-11-09"/><text:line-break/><text:date style:data-style-name="jaar" text:fixed="true" text:date-value="2016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5292</text:span><text:date style:data-style-name="nicedate" text:fixed="true" text:date-value="2016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5292</text:span><text:date style:data-style-name="nicedate" text:fixed="true" text:date-value="2016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ERNST CASIMIRLAAN TEGENOVER HOPMAN 7 (KAVEL 3)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1-09</meta:user-defined>
    <meta:user-defined meta:name="OVERHEIDop.publicationIssue">155292</meta:user-defined>
    <meta:user-defined meta:name="OVERHEIDop.GmbID/DC.identifier">gmb-2016-15529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8MR 2</meta:user-defined>
    <meta:user-defined meta:name="OVERHEIDop.woonplaats">Heerenveen</meta:user-defined>
    <meta:user-defined meta:name="OVERHEIDop.straatnaam">Ernst Casimirlaan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2767 552437</meta:user-defined>
    <meta:user-defined meta:name="OVERHEIDop.versieInformatie"/>
  </office:meta>
</office:document-meta>
</file>