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VERLENGING BESLISTERMIJN AANVRAAG OMGEVINGSVERGUNNING, DRACHT 86 EN GEDEMPTE MOLENWIJK 59 A TOT EN MET 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ouwen van een winkel (vervanging), 4 (boven)woningen, 2 bergingen en een dakterras op het perceel Dracht 86 en Gedempte Molenwijk 59 A tot en met E te Heerenveen (indieningsdatum 02-09-2016).</text:p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50264</text:span><text:line-break/><text:date style:data-style-name="dag" text:fixed="true" text:date-value="2016-10-31"/><text:line-break/><text:date style:data-style-name="jaar" text:fixed="true" text:date-value="2016-10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50264</text:span><text:date style:data-style-name="nicedate" text:fixed="true" text:date-value="2016-10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50264</text:span><text:date style:data-style-name="nicedate" text:fixed="true" text:date-value="2016-10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AANVRAAG OMGEVINGSVERGUNNING, DRACHT 86 EN GEDEMPTE MOLENWIJK 59 A TOT EN MET E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10-31</meta:user-defined>
    <meta:user-defined meta:name="OVERHEIDop.publicationIssue">150264</meta:user-defined>
    <meta:user-defined meta:name="OVERHEIDop.GmbID/DC.identifier">gmb-2016-150264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PostcodeHuisnummer/OVERHEIDop.postcodeHuisnummer">8442BM 85</meta:user-defined>
    <meta:user-defined meta:name="OVERHEIDop.woonplaats">Heerenveen</meta:user-defined>
    <meta:user-defined meta:name="OVERHEIDop.straatnaam">Dracht</meta:user-defined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.EPSG28992/DC.spatial">191159 552479</meta:user-defined>
    <meta:user-defined meta:name="OVERHEIDop.versieInformatie"/>
  </office:meta>
</office:document-meta>
</file>