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7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7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A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: 3 november 2016</text:p>
            <text:p text:style-name="common-al">Tijd: 19.30 – 22.00 uur</text:p>
            <text:p text:style-name="common-al">Plaats: Raadszaal  gemeentehuis Heerenveen</text:p>
            <text:p text:style-name="common-al">Voorzitter: T. Waterlander</text:p>
            <text:p text:style-name="common-al">Commissiegriffier:  M.A.J. Yska, telefoon 0513- 617701</text:p>
            <text:p text:style-name="common-al">Agenda:</text:p>
            <text:list text:style-name="id1-3-2-1-1-7">
              <text:list-item text:style-override="id1-3-2-1-1-7-1">
                <text:number>1.</text:number>
                <text:p text:style-name="al">Opening</text:p>
              </text:list-item>
              <text:list-item text:style-override="id1-3-2-1-1-7-2">
                <text:number>2.</text:number>
                <text:p text:style-name="al">Vaststelling agenda</text:p>
              </text:list-item>
              <text:list-item text:style-override="id1-3-2-1-1-7-3">
                <text:number>3.</text:number>
                <text:p text:style-name="al">Vragenronde naar aanleiding van beantwoording technische vragen</text:p>
              </text:list-item>
              <text:list-item text:style-override="id1-3-2-1-1-7-4">
                <text:number>4.</text:number>
                <text:p text:style-name="al">Bestuursrapportage 2016</text:p>
              </text:list-item>
              <text:list-item text:style-override="id1-3-2-1-1-7-5">
                <text:number>5.</text:number>
                <text:p text:style-name="al">Raadsvoorstel bestuursadviseur</text:p>
              </text:list-item>
              <text:list-item text:style-override="id1-3-2-1-1-7-6">
                <text:number>6.</text:number>
                <text:p text:style-name="al">Begroting 2017</text:p>
              </text:list-item>
              <text:list-item text:style-override="id1-3-2-1-1-7-7">
                <text:number>7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44254</text:span><text:line-break/><text:date style:data-style-name="dag" text:fixed="true" text:date-value="2016-10-27"/><text:line-break/><text:date style:data-style-name="jaar" text:fixed="true" text:date-value="2016-10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44254</text:span><text:date style:data-style-name="nicedate" text:fixed="true" text:date-value="2016-10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44254</text:span><text:date style:data-style-name="nicedate" text:fixed="true" text:date-value="2016-10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10-27</meta:user-defined>
    <meta:user-defined meta:name="OVERHEIDop.publicationIssue">144254</meta:user-defined>
    <meta:user-defined meta:name="OVERHEIDop.GmbID/DC.identifier">gmb-2016-144254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op.versieInformatie"/>
  </office:meta>
</office:document-meta>
</file>