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a." text:level="1" text:start-value="3">
        <style:list-level-properties text:min-label-width="10mm"/>
      </text:list-level-style-number>
      <text:list-level-style-number style:num-format="" style:num-prefix="3a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3b." text:level="1" text:start-value="3">
        <style:list-level-properties text:min-label-width="10mm"/>
      </text:list-level-style-number>
      <text:list-level-style-number style:num-format="" style:num-prefix="3b." text:level="2">
        <style:list-level-properties text:min-label-width="10mm" text:space-before="10mm"/>
      </text:list-level-style-number>
    </text:list-style>
    <text:list-style style:name="id1-3-2-1-1-5-5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5-6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5-7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5-8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1-1-5-9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COMMISSIE AZ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: donderdag 29 september 2016</text:p>
            <text:p text:style-name="common-al">Tijd: 19.45 – 20.45 uur</text:p>
            <text:p text:style-name="common-al">Plaats: Raadszaal, gemeentehuis Heerenveen</text:p>
            <text:p text:style-name="common-al">Agenda:</text:p>
            <text:list text:style-name="id1-3-2-1-1-5">
              <text:list-item text:style-override="id1-3-2-1-1-5-1">
                <text:number>1.</text:number>
                <text:p text:style-name="al">Opening</text:p>
              </text:list-item>
              <text:list-item text:style-override="id1-3-2-1-1-5-2">
                <text:number>2.</text:number>
                <text:p text:style-name="al">Vaststelling agenda</text:p>
              </text:list-item>
              <text:list-item text:style-override="id1-3-2-1-1-5-3">
                <text:number>3a.</text:number>
                <text:p text:style-name="al">Besluitenlijst van de openbare vergadering van 8 september 2016</text:p>
              </text:list-item>
              <text:list-item text:style-override="id1-3-2-1-1-5-4">
                <text:number>3b.</text:number>
                <text:p text:style-name="al">Toezeggingen / LTA</text:p>
              </text:list-item>
              <text:list-item text:style-override="id1-3-2-1-1-5-5">
                <text:number>4.</text:number>
                <text:p text:style-name="al">Mededelingen / ingekomen stukken</text:p>
              </text:list-item>
              <text:list-item text:style-override="id1-3-2-1-1-5-6">
                <text:number>5.</text:number>
                <text:p text:style-name="al">Rondvraag</text:p>
              </text:list-item>
              <text:list-item text:style-override="id1-3-2-1-1-5-7">
                <text:number>6.</text:number>
                <text:p text:style-name="al">Rapport Rekenkamercommissie "Meer werk maken van Sportstad?" (raad 10 oktober 2016)</text:p>
              </text:list-item>
              <text:list-item text:style-override="id1-3-2-1-1-5-8">
                <text:number>7.</text:number>
                <text:p text:style-name="al">Sluiting</text:p>
              </text:list-item>
              <text:list-item text:style-override="id1-3-2-1-1-5-9">
                <text:number>8.</text:number>
                <text:p text:style-name="al">Informeel: Inkoopmonitor - presentatie</text:p>
              </text:list-item>
            </text:list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www.gemeenteraadheerenvee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34107</text:span><text:line-break/><text:date style:data-style-name="dag" text:fixed="true" text:date-value="2016-09-29"/><text:line-break/><text:date style:data-style-name="jaar" text:fixed="true" text:date-value="2016-09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34107</text:span><text:date style:data-style-name="nicedate" text:fixed="true" text:date-value="2016-09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34107</text:span><text:date style:data-style-name="nicedate" text:fixed="true" text:date-value="2016-09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AZ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9-29</meta:user-defined>
    <meta:user-defined meta:name="OVERHEIDop.publicationIssue">134107</meta:user-defined>
    <meta:user-defined meta:name="OVERHEIDop.GmbID/DC.identifier">gmb-2016-134107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op.versieInformatie"/>
  </office:meta>
</office:document-meta>
</file>