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29 september 2016</text:p>
            <text:p text:style-name="common-al">Tijd: 20.45 uur</text:p>
            <text:p text:style-name="common-al">Plaats: Raadszaal,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8 september 2016</text:p>
              </text:list-item>
              <text:list-item text:style-override="id1-3-2-1-1-5-4">
                <text:number>3b.</text:number>
                <text:p text:style-name="al">Toezeggingen / LTA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Startnotitie Gemeentelijk verkeer- en vervoersplan (raad 10 oktober 2016)</text:p>
              </text:list-item>
              <text:list-item text:style-override="id1-3-2-1-1-5-8">
                <text:number>7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4100</text:span><text:line-break/><text:date style:data-style-name="dag" text:fixed="true" text:date-value="2016-09-29"/><text:line-break/><text:date style:data-style-name="jaar" text:fixed="true" text:date-value="2016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00</text:span><text:date style:data-style-name="nicedate" text:fixed="true" text:date-value="2016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4100</text:span><text:date style:data-style-name="nicedate" text:fixed="true" text:date-value="2016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29</meta:user-defined>
    <meta:user-defined meta:name="OVERHEIDop.publicationIssue">134100</meta:user-defined>
    <meta:user-defined meta:name="OVERHEIDop.GmbID/DC.identifier">gmb-2016-134100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