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ZWANENDRIFT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starten van een bedrijf (school De Buitenkans) op het adres Zwanendrift 2 te Heerenveen.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30587</text:span><text:line-break/><text:date style:data-style-name="dag" text:fixed="true" text:date-value="2016-09-22"/><text:line-break/><text:date style:data-style-name="jaar" text:fixed="true" text:date-value="2016-09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30587</text:span><text:date style:data-style-name="nicedate" text:fixed="true" text:date-value="2016-09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30587</text:span><text:date style:data-style-name="nicedate" text:fixed="true" text:date-value="2016-09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MELDING WET MILIEUBEHEER, ZWANENDRIFT 2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9-22</meta:user-defined>
    <meta:user-defined meta:name="OVERHEIDop.publicationIssue">130587</meta:user-defined>
    <meta:user-defined meta:name="OVERHEIDop.GmbID/DC.identifier">gmb-2016-130587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6</meta:user-defined>
    <meta:user-defined meta:name="OVERHEIDop.woonplaats">Heerenveen</meta:user-defined>
    <meta:user-defined meta:name="OVERHEIDop.straatnaam">Zwanedrift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fhandeling</meta:user-defined>
    <meta:user-defined meta:name="OVERHEID.EPSG28992/DC.spatial">190475 551529</meta:user-defined>
    <meta:user-defined meta:name="OVERHEIDop.versieInformatie"/>
  </office:meta>
</office:document-meta>
</file>