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ingsbesluit toezichthouders afdeling WIMO</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Heerenveen</text:p>
            <text:p text:style-name="common-al">Overwegende dat in het kader van toezicht op de naleving van de Participatiewet, IOAW, IOAZ en de Wet maatschappelijke ondersteuning 2015 het gewenst is om ambtenaren van de afdeling Werk, inkomen en maatschappelijke ondersteuning aan te wijzen als toezichthouder;</text:p>
            <text:p text:style-name="common-al">gelet op de artikelen 53 IOAW en IOAZ, 76a Participatiewet, 6.1 Wet maatschappelijke ondersteuning 2015;</text:p>
            <text:p text:style-name="common-al">gelet op het mandaatbesluit waarbij de directeur is gemandateerd voor het aanwijzen van toezichthouders voor de uitvoering van wettelijke taken en het bepaalde in titel 5.2. van de Algemene wet bestuursrecht;</text:p>
            <text:p text:style-name="common-al">B E S L U I T E N :</text:p>
            <text:p text:style-name="common-al">Artikel 1</text:p>
            <text:p text:style-name="common-al">De handhavers van de afdeling WIMO aan te wijzen als de toezichthouder in de zin van artikel 76a Participatiewet, artikel 53 IOAW, artikel 53 IOAZ en artikel 6.1 Wet maatschappelijke ondersteuning 2015.</text:p>
            <text:p text:style-name="common-al">Artikel 2</text:p>
            <text:p text:style-name="common-al">De inwerkingtreding van dit besluit te bepalen op de dag na bekendmaking in het Gemeenteblad.</text:p>
            <text:p text:style-name="common-al">Aldus besloten op 14 september 2016. </text:p>
            <text:p text:style-name="common-al">Het college van burgemeester en wethouders van Heerenveen,</text:p>
            <text:p text:style-name="common-al">namens deze, .</text:p>
            <text:p text:style-name="common-al">			, mevr. drs. F.S. Gossink,</text:p>
            <text:p text:style-name="last-al">			  directeur.</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129759</text:span><text:line-break/><text:date style:data-style-name="dag" text:fixed="true" text:date-value="2016-09-21"/><text:line-break/><text:date style:data-style-name="jaar" text:fixed="true" text:date-value="2016-09-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29759</text:span><text:date style:data-style-name="nicedate" text:fixed="true" text:date-value="2016-09-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29759</text:span><text:date style:data-style-name="nicedate" text:fixed="true" text:date-value="2016-09-2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wijzingsbesluit toezichthouders afdeling WIMO</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09-21</meta:user-defined>
    <meta:user-defined meta:name="OVERHEIDop.publicationIssue">129759</meta:user-defined>
    <meta:user-defined meta:name="OVERHEIDop.GmbID/DC.identifier">gmb-2016-129759</meta:user-defined>
    <meta:user-defined meta:name="OVERHEID.TaxonomieBeleidsagenda/OVERHEID.category">Sociale zekerheid | Organisatie en beleid</meta:user-defined>
    <meta:user-defined meta:name="OVERHEID.Gemeente/DC.spatial">Heerenveen</meta:user-defined>
    <meta:user-defined meta:name="DCTERMS.abstract">toezichthouders artt 53 IOAW en IOAZ, 76a Participatiewet, 6.1 Wmo 2015;</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Gemeente/OVERHEID.authority">Heerenveen</meta:user-defined>
    <meta:user-defined meta:name="OVERHEID.Gemeente/DCTERMS.publisher">Heerenveen</meta:user-defined>
    <meta:user-defined meta:name="OVERHEIDgvop.Informatietype/DC.type">Overige overheidsinformatie</meta:user-defined>
    <meta:user-defined meta:name="OVERHEIDop.versieInformatie"/>
  </office:meta>
</office:document-meta>
</file>