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WESTEIN 17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 op adres Westein 17 te Aldeboar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27433</text:span><text:line-break/><text:date style:data-style-name="dag" text:fixed="true" text:date-value="2016-09-16"/><text:line-break/><text:date style:data-style-name="jaar" text:fixed="true" text:date-value="2016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7433</text:span><text:date style:data-style-name="nicedate" text:fixed="true" text:date-value="2016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7433</text:span><text:date style:data-style-name="nicedate" text:fixed="true" text:date-value="2016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WESTEIN 17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16</meta:user-defined>
    <meta:user-defined meta:name="OVERHEIDop.publicationIssue">127433</meta:user-defined>
    <meta:user-defined meta:name="OVERHEIDop.GmbID/DC.identifier">gmb-2016-127433</meta:user-defined>
    <meta:user-defined meta:name="OVERHEID.TaxonomieBeleidsagenda/OVERHEID.category">Economie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95HB 17</meta:user-defined>
    <meta:user-defined meta:name="OVERHEIDop.woonplaats">Aldeboarn</meta:user-defined>
    <meta:user-defined meta:name="OVERHEIDop.straatnaam">Westein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88598 562401</meta:user-defined>
    <meta:user-defined meta:name="OVERHEIDop.versieInformatie"/>
  </office:meta>
</office:document-meta>
</file>