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1-1-8-1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1-1-8-2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8-3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8-4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8-5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8-6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SAZ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: donderdag 8 september 2016</text:p>
            <text:p text:style-name="common-al">Tijd: 19.45 uur </text:p>
            <text:p text:style-name="common-al">Plaats: Vergaderzaal 12/13, gemeentehuis Heerenveen</text:p>
            <text:p text:style-name="common-al">Agenda:</text:p>
            <text:p text:style-name="common-al">1.Opening</text:p>
            <text:p text:style-name="common-al">2 Vaststelling agenda</text:p>
            <text:p text:style-name="common-al">3a Besluitenlijst van de openbare vergadering van 12 mei 2016</text:p>
            <text:list text:style-name="id1-3-2-1-1-8">
              <text:list-item text:style-override="id1-3-2-1-1-8-1">
                <text:number>3b.</text:number>
                <text:p text:style-name="al">Toezeggingen / LTA</text:p>
              </text:list-item>
              <text:list-item text:style-override="id1-3-2-1-1-8-2">
                <text:number>4.</text:number>
                <text:p text:style-name="al">Mededelingen / ingekomen stukken</text:p>
              </text:list-item>
              <text:list-item text:style-override="id1-3-2-1-1-8-3">
                <text:number>5.</text:number>
                <text:p text:style-name="al">Rondvraag</text:p>
              </text:list-item>
              <text:list-item text:style-override="id1-3-2-1-1-8-4">
                <text:number>6.</text:number>
                <text:p text:style-name="al">Jaarrekening Primus (raad 19 september 2016)</text:p>
              </text:list-item>
              <text:list-item text:style-override="id1-3-2-1-1-8-5">
                <text:number>7.</text:number>
                <text:p text:style-name="al">Procesvoorstel experiment De Greiden (raad 19 september 2016)</text:p>
              </text:list-item>
              <text:list-item text:style-override="id1-3-2-1-1-8-6">
                <text:number>8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21421</text:span><text:line-break/><text:date style:data-style-name="dag" text:fixed="true" text:date-value="2016-09-05"/><text:line-break/><text:date style:data-style-name="jaar" text:fixed="true" text:date-value="2016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21421</text:span><text:date style:data-style-name="nicedate" text:fixed="true" text:date-value="2016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21421</text:span><text:date style:data-style-name="nicedate" text:fixed="true" text:date-value="2016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SAZ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9-05</meta:user-defined>
    <meta:user-defined meta:name="OVERHEIDop.publicationIssue">121421</meta:user-defined>
    <meta:user-defined meta:name="OVERHEIDop.GmbID/DC.identifier">gmb-2016-121421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op.versieInformatie"/>
  </office:meta>
</office:document-meta>
</file>