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MOLENPLEIN TEGENOVER NR 2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fietsenstalling en het plaatsen van een hekwerk op het perceel Molenplein tegenover nummer 27 te Heerenveen  (25-08-2016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19844</text:span><text:line-break/><text:date style:data-style-name="dag" text:fixed="true" text:date-value="2016-08-31"/><text:line-break/><text:date style:data-style-name="jaar" text:fixed="true" text:date-value="2016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9844</text:span><text:date style:data-style-name="nicedate" text:fixed="true" text:date-value="2016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9844</text:span><text:date style:data-style-name="nicedate" text:fixed="true" text:date-value="2016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MOLENPLEIN TEGENOVER NR 2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8-31</meta:user-defined>
    <meta:user-defined meta:name="OVERHEIDop.publicationIssue">119844</meta:user-defined>
    <meta:user-defined meta:name="OVERHEIDop.GmbID/DC.identifier">gmb-2016-11984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2LM 27</meta:user-defined>
    <meta:user-defined meta:name="OVERHEIDop.woonplaats">Heerenveen</meta:user-defined>
    <meta:user-defined meta:name="OVERHEIDop.straatnaam">Molenplei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1086 552436</meta:user-defined>
    <meta:user-defined meta:name="OVERHEIDop.versieInformatie"/>
  </office:meta>
</office:document-meta>
</file>