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ROM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Datum : 7 januari 2016</text:p>
            <text:p text:style-name="common-al">Gewijzigde aanvangstijd: 19.30 uur</text:p>
            <text:p text:style-name="common-al">Plaats: Raadszaal gemeentehuis Heerenveen</text:p>
            <text:p text:style-name="last-al">Informatie kunt u vinden op de website van de gemeenteraad: www.gemeenteraadheerenveen.fr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046</text:span><text:line-break/><text:date style:data-style-name="dag" text:fixed="true" text:date-value="2016-01-06"/><text:line-break/><text:date style:data-style-name="jaar" text:fixed="true" text:date-value="2016-01-06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1046</text:span><text:date style:data-style-name="nicedate" text:fixed="true" text:date-value="2016-0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1046</text:span><text:date style:data-style-name="nicedate" text:fixed="true" text:date-value="2016-0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1-06</meta:user-defined>
    <meta:user-defined meta:name="OVERHEIDop.publicationIssue">1046</meta:user-defined>
    <meta:user-defined meta:name="OVERHEIDop.GmbID/DC.identifier">gmb-2016-1046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