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AANVRAAG OMGEVINGSVERGUNNING, AENGWIRDERWEG 368 TE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en het bouwen van een garage op het perceel Aengwirderweg 368 te Tjalleberd  (28-01-2015)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9854</text:span><text:line-break/><text:date style:data-style-name="dag" text:fixed="true" text:date-value="2015-02-11"/><text:line-break/><text:date style:data-style-name="jaar" text:fixed="true" text:date-value="2015-02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854</text:span><text:date style:data-style-name="nicedate" text:fixed="true" text:date-value="201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854</text:span><text:date style:data-style-name="nicedate" text:fixed="true" text:date-value="201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AANVRAAG OMGEVINGSVERGUNNING, AENGWIRDERWEG 368 TE TJALLEBER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11</meta:user-defined>
    <meta:user-defined meta:name="OVERHEIDop.publicationIssue">9854</meta:user-defined>
    <meta:user-defined meta:name="OVERHEIDop.GmbID/DC.identifier">gmb-2015-9854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58CM 368</meta:user-defined>
    <meta:user-defined meta:name="OVERHEIDop.woonplaats">Tjalleberd</meta:user-defined>
    <meta:user-defined meta:name="OVERHEIDop.straatnaam">Aengwirderweg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3260 557508</meta:user-defined>
    <meta:user-defined meta:name="OVERHEIDop.versieInformatie"/>
  </office:meta>
</office:document-meta>
</file>