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3-11">
      <text:list-level-style-bullet text:bullet-char="-" text:level="1">
        <style:list-level-properties text:min-label-width="10mm"/>
      </text:list-level-style-bullet>
    </text:list-style>
    <text:list-style style:name="id1-3-2-3-11-1">
      <text:list-level-style-bullet text:bullet-char="-" text:level="1">
        <style:list-level-properties text:min-label-width="10mm"/>
      </text:list-level-style-bullet>
    </text:list-style>
    <text:list-style style:name="id1-3-2-3-11-2">
      <text:list-level-style-bullet text:bullet-char="-" text:level="1">
        <style:list-level-properties text:min-label-width="10mm"/>
      </text:list-level-style-bullet>
    </text:list-style>
    <text:list-style style:name="id1-3-2-3-11-3">
      <text:list-level-style-bullet text:bullet-char="-" text:level="1">
        <style:list-level-properties text:min-label-width="10mm"/>
      </text:list-level-style-bullet>
    </text:list-style>
    <text:list-style style:name="id1-3-2-3-17-3">
      <text:list-level-style-bullet text:bullet-char="-" text:level="1">
        <style:list-level-properties text:min-label-width="10mm"/>
      </text:list-level-style-bullet>
    </text:list-style>
    <text:list-style style:name="id1-3-2-3-17-3-1">
      <text:list-level-style-bullet text:bullet-char="-" text:level="1">
        <style:list-level-properties text:min-label-width="10mm"/>
      </text:list-level-style-bullet>
    </text:list-style>
    <text:list-style style:name="id1-3-2-3-17-3-2">
      <text:list-level-style-bullet text:bullet-char="-" text:level="1">
        <style:list-level-properties text:min-label-width="10mm"/>
      </text:list-level-style-bullet>
    </text:list-style>
    <text:list-style style:name="id1-3-2-3-17-3-3">
      <text:list-level-style-bullet text:bullet-char="-" text:level="1">
        <style:list-level-properties text:min-label-width="10mm"/>
      </text:list-level-style-bullet>
    </text:list-style>
    <text:list-style style:name="id1-3-2-3-17-3-4">
      <text:list-level-style-bullet text:bullet-char="-" text:level="1">
        <style:list-level-properties text:min-label-width="10mm"/>
      </text:list-level-style-bullet>
    </text:list-style>
    <text:list-style style:name="id1-3-2-3-17-3-5">
      <text:list-level-style-bullet text:bullet-char="-" text:level="1">
        <style:list-level-properties text:min-label-width="10mm"/>
      </text:list-level-style-bullet>
    </text:list-style>
    <text:list-style style:name="id1-3-2-3-17-4">
      <text:list-level-style-bullet style:num-suffix="" text:bullet-char="​" text:level="1">
        <style:list-level-properties text:min-label-width="10mm"/>
      </text:list-level-style-bullet>
    </text:list-style>
    <text:list-style style:name="id1-3-2-3-17-4-1">
      <text:list-level-style-bullet style:num-suffix="" text:bullet-char="​" text:level="1">
        <style:list-level-properties text:min-label-width="10mm"/>
      </text:list-level-style-bullet>
    </text:list-style>
    <text:list-style style:name="id1-3-2-3-17-5">
      <text:list-level-style-bullet style:num-suffix="" text:bullet-char="​" text:level="1">
        <style:list-level-properties text:min-label-width="10mm"/>
      </text:list-level-style-bullet>
    </text:list-style>
    <text:list-style style:name="id1-3-2-3-17-5-1">
      <text:list-level-style-bullet style:num-suffix="" text:bullet-char="​" text:level="1">
        <style:list-level-properties text:min-label-width="10mm"/>
      </text:list-level-style-bullet>
    </text:list-style>
    <text:list-style style:name="id1-3-2-3-17-6">
      <text:list-level-style-bullet style:num-suffix="" text:bullet-char="​" text:level="1">
        <style:list-level-properties text:min-label-width="10mm"/>
      </text:list-level-style-bullet>
    </text:list-style>
    <text:list-style style:name="id1-3-2-3-17-6-1">
      <text:list-level-style-bullet style:num-suffix="" text:bullet-char="​" text:level="1">
        <style:list-level-properties text:min-label-width="10mm"/>
      </text:list-level-style-bullet>
    </text:list-style>
    <text:list-style style:name="id1-3-2-3-17-7">
      <text:list-level-style-bullet text:bullet-char="-" text:level="1">
        <style:list-level-properties text:min-label-width="10mm"/>
      </text:list-level-style-bullet>
    </text:list-style>
    <text:list-style style:name="id1-3-2-3-17-7-1">
      <text:list-level-style-bullet text:bullet-char="-" text:level="1">
        <style:list-level-properties text:min-label-width="10mm"/>
      </text:list-level-style-bullet>
    </text:list-style>
    <text:list-style style:name="id1-3-2-3-17-7-2">
      <text:list-level-style-bullet text:bullet-char="-" text:level="1">
        <style:list-level-properties text:min-label-width="10mm"/>
      </text:list-level-style-bullet>
    </text:list-style>
    <text:list-style style:name="id1-3-2-3-17-7-3">
      <text:list-level-style-bullet text:bullet-char="-" text:level="1">
        <style:list-level-properties text:min-label-width="10mm"/>
      </text:list-level-style-bullet>
    </text:list-style>
    <text:list-style style:name="id1-3-2-3-17-7-4">
      <text:list-level-style-bullet text:bullet-char="-" text:level="1">
        <style:list-level-properties text:min-label-width="10mm"/>
      </text:list-level-style-bullet>
    </text:list-style>
    <text:list-style style:name="id1-3-2-3-17-7-5">
      <text:list-level-style-bullet text:bullet-char="-" text:level="1">
        <style:list-level-properties text:min-label-width="10mm"/>
      </text:list-level-style-bullet>
    </text:list-style>
    <text:list-style style:name="id1-3-2-3-17-7-6">
      <text:list-level-style-bullet text:bullet-char="-" text:level="1">
        <style:list-level-properties text:min-label-width="10mm"/>
      </text:list-level-style-bullet>
    </text:list-style>
    <text:list-style style:name="id1-3-2-3-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8-2-4">
      <text:list-level-style-bullet style:num-suffix="" text:bullet-char="​" text:level="1">
        <style:list-level-properties text:min-label-width="10mm"/>
      </text:list-level-style-bullet>
    </text:list-style>
    <text:list-style style:name="id1-3-2-3-18-2-4-1">
      <text:list-level-style-bullet style:num-suffix="" text:bullet-char="​" text:level="1">
        <style:list-level-properties text:min-label-width="10mm"/>
      </text:list-level-style-bullet>
    </text:list-style>
    <text:list-style style:name="id1-3-2-3-18-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4-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2-4-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2-4-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2-4-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2-4-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2-4-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2-4-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8-2-4-1-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8-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18-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4-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2-4-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2-4-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2-4-2-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2-4-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2-4-2-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8-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3-3-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3-3-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3-3-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3-3-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3-3-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3-3-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18-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3-3-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3-3-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3-3-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3-3-2-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3-3-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3-3-2-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3-3-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8-3-3-2-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8-3-3-2-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8-3-3-2-8-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3-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3-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3-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3-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3-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3-2-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3-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3-2-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3-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23-2-8-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23-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3-23-2-9-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3-23-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3-23-2-10-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3-23-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3-23-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6-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6-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6-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6-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7-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7-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7-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7-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7-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7-2-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7-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7-2-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7-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27-2-8-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27-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3-27-2-9-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3-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7-5-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7-5-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8-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8-3-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8-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8-3-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8-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8-3-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8-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8-4-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8-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8-4-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8-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8-4-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8-4-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8-4-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29-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9-3-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29-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9-3-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29-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9-3-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29-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9-3-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3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3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30-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30-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30-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30-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30-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30-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30-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30-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30-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30-8-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30-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3-30-9-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3-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 Verordening jeugdhulp gemeente Leek 2015</text:p>
      <text:section text:name="regeling_id1-3-2" text:style-name="regeling">
        <text:section text:name="aanhef_id1-3-2-1" text:style-name="aanhef">
          <text:section text:name="preambule_id1-3-2-1-1" text:style-name="preambule">
            <text:p text:style-name="al"/>
            <text:p text:style-name="al">De raad van de gemeente Leek;</text:p>
            <text:p text:style-name="al"/>
            <text:p text:style-name="al">gelezen het voorstel van burgemeester en wethouders van 4 september 2015, registratienummer 2015005768;</text:p>
            <text:p text:style-name="al"/>
            <text:p text:style-name="al">B E S L U I T :</text:p>
            <text:p text:style-name="al"/>
            <text:p text:style-name="al">de Verordening jeugdhulp gemeente Leek 2015 als hierna aangegeven te wijzigen, waarna de Verordening jeugdhulp gemeente Leek 2015 komt te luiden als aangegeven in de bij dit besluit behorende bijlage I.</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text:number>
                <text:p text:style-name="al">
              <text:span text:style-name="nadrukvet">Artikel 2, lid 2 sub a onder 2:</text:span>
            </text:p>
                <text:p text:style-name="al"> 'het tot stand brengen van een familiegroepsplan' is verwijderd omdat dit plan mogelijk zal leiden tot een vorm van ondersteuning maar op zichzelf geen vorm van ondersteuning is.</text:p>
              </text:list-item>
              <text:list-item text:style-override="id1-3-2-2-1-3">
                <text:number>-</text:number>
                <text:p text:style-name="al">
              <text:span text:style-name="nadrukvet">Artikel 2, lid 2 sub a onder 5</text:span>: </text:p>
                <text:p text:style-name="al">'deskundigheidsbevordering voor werkers in de basisondersteuning en medewerkers in voorzieningen als onderwijs, kinderdagcentra en peuterspeelzalen' is verwijderd omdat dit geen vorm van ondersteuning is. De integrale tekst is toegevoegd als sub f aan artikel 13 van deze verordening.</text:p>
              </text:list-item>
              <text:list-item text:style-override="id1-3-2-2-1-4">
                <text:number>-</text:number>
                <text:p text:style-name="al">
              <text:span text:style-name="nadrukvet">Artikel 3, lid 2</text:span>: </text:p>
                <text:p text:style-name="al">'als de jeugdige of zijn ouders hierom verzoeken legt het college de te verlenen individuele voorziening' is gewijzigd in 'Het college legt de te verlenen individuele voorziening'. Met deze wijziging waarmee het afgeven van een beschikking niet langer afhankelijk is van een verzoek van jeugdige of ouders wordt aangesloten bij datgene wat voor gemeenten gebruikelijk is.</text:p>
              </text:list-item>
              <text:list-item text:style-override="id1-3-2-2-1-5">
                <text:number>-</text:number>
                <text:p text:style-name="al">
              <text:span text:style-name="nadrukvet">Artikel 5, lid 1</text:span>: </text:p>
                <text:p text:style-name="al">'Hierbij brengt het college de jeugdige en zijn ouders op de hoogte van de mogelijkheid om binnen redelijke termijn' is gewijzigd in 'Hierbij biedt het college de jeugdige en zijn ouders als eerste de mogelijkheid om binnen een redelijke termijn een familiegroepsplan'. Met deze wijziging worden jeugdigen en ouders actiever voor de keuze gesteld om al dan niet een familiegroepsplan op te stellen en wordt meer aangesloten bij de formulering in de wet.</text:p>
              </text:list-item>
              <text:list-item text:style-override="id1-3-2-2-1-6">
                <text:number>-</text:number>
                <text:p text:style-name="al">
              <text:span text:style-name="nadrukvet">Artikel 10, lid 2</text:span>: </text:p>
                <text:p text:style-name="al"> 'De hoogte van een PGB wordt bepaald aan de hand van en tot een maximum van de kostprijs' is gewijzigd in 'De hoogte van een PGB bedraagt maximaal de kostprijs'. Met deze wijziging wordt meer ruimte gecreëerd voor eventuele wijzigingen van de tariefsystematiek en toepassing hiervan.</text:p>
              </text:list-item>
              <text:list-item text:style-override="id1-3-2-2-1-7">
                <text:number>-</text:number>
                <text:p text:style-name="al">
              <text:span text:style-name="nadrukvet">Artikel 10, lid 4 sub a</text:span>: </text:p>
                <text:p text:style-name="al"> 'voor zijn diensten niet meer betaald krijgt dan 80% van de goedkoopst adequate individuele voorziening in natura' is gewijzigd in 'voor zijn diensten niet meer betaald krijgt dan het door het college in het financieel besluit vastgestelde tarief voor informele ondersteuning”' Met deze wijziging wordt het financiële risico dat wij lopen met dit relatief hoge tarief gerepareerd.</text:p>
              </text:list-item>
              <text:list-item text:style-override="id1-3-2-2-1-8">
                <text:number>-</text:number>
                <text:p text:style-name="al">
              <text:span text:style-name="nadrukvet">Artikel 10, lid 4 sub c en d</text:span>: </text:p>
                <text:p text:style-name="al"> zijn verplaatst naar lid 1, genummerd f en g, zodat het lid van toepassing is op zoweldeformele als informele voorziening.</text:p>
              </text:list-item>
            </text:list>
          </text:section>
          <text:section text:name="artikel_id1-3-2-2-2" text:style-name="artikel">
            <text:p text:style-name="artikel_kop_titel"><text:span text:style-name="artikel_kop_label">Artikel</text:span> <text:span text:style-name="artikel_kop_nr">2</text:span> Inwerkingtreding</text:p>
            <text:p text:style-name="al">Deze verordening treedt in werking op de eerste dag na de bekendmaking ervan.</text:p>
            <text:p text:style-name="al"/>
            <text:p text:style-name="al">Aldus besloten in de openbare vergadering</text:p>
            <text:p text:style-name="al">van de raad der gemeente Leek,</text:p>
            <text:p text:style-name="al">d.d. 16 september 2015.</text:p>
            <text:p text:style-name="al"/>
            <text:p text:style-name="al">B.C. Hoekstra, voorzitter mevrouw F.M. Koop-Bouwman, raadsgriffier</text:p>
          </text:section>
        </text:section>
        <text:section text:name="bijlage_id1-3-2-3" text:style-name="bijlage">
          <text:p text:style-name="bijlage_top"/>
          <text:p text:style-name="hoofdstuk_kop">Bijlage I</text:p>
          <text:p text:style-name="al">De raad van de gemeente Leek;</text:p>
          <text:p text:style-name="al"/>
          <text:p text:style-name="al">gelezen het voorstel van burgemeester en wethouders van 21 november 2014, voorstelnummer 2014008010;</text:p>
          <text:p text:style-name="al"/>
          <text:p text:style-name="al">gezien het advies van de Wmo-adviesraden in het Westerkwartier;</text:p>
          <text:p text:style-name="al"/>
          <text:p text:style-name="al">gelet op de artikelen 2.9, 2.10, 2.12, 8.1.1 vierde lid en 12.4 van de Jeugdwet;</text:p>
          <text:p text:style-name="al"/>
          <text:p text:style-name="al">overwegende dat</text:p>
          <text:list text:style-name="id1-3-2-3-11">
            <text:list-item text:style-override="id1-3-2-3-11-1">
              <text:number>-</text:number>
              <text:p text:style-name="al">de Jeugdwet de verantwoordelijkheid voor het organiseren van goede en toegankelijke jeugdhulp bij de gemeente heeft belegd, waarbij het uitgangspunt is dat de verantwoordelijkheid voor het gezond en veilig opgroeien van jeugdigen allereerst bij de ouders en de jeugdige zelf ligt;</text:p>
            </text:list-item>
            <text:list-item text:style-override="id1-3-2-3-11-2">
              <text:number>-</text:number>
              <text:p text:style-name="al">het noodzakelijk is om regels vast te stellen over de door het college te verlenen van individuele voorzieningen en overige voorzieningen, met betrekking tot de voorwaarden voor toekenning en de wijze van beoordeling van, en de afwegingsfactoren bij een individuele voorziening, over de wijze waarop de toegang tot en de toekenning van een individuele voorziening wordt afgestemd met andere voorzieningen, de wijze waarop de hoogte van een persoonsgebonden budget wordt vastgesteld, voor de bestrijding van het ten onrechte ontvangen van een individuele voorziening of een persoonsgebonden budget als mede misbruik en oneigenlijk gebruik van de wet, en regels ter waarborging van een goede verhouding tussen de prijs voor de levering van jeugdhulp of de uitvoering van een kinderbeschermingsmaatregel of jeugdreclassering en de eisen die worden gesteld aan de kwaliteit daarvan;</text:p>
            </text:list-item>
            <text:list-item text:style-override="id1-3-2-3-11-3">
              <text:number>-</text:number>
              <text:p text:style-name="al">het voorts wenselijk is te bepalen onder welke voorwaarden degene aan wie een persoonsgebonden budget wordt verstrekt, de jeugdhulp kan betrekken van een persoon die behoort tot diens sociale netwerk;</text:p>
            </text:list-item>
          </text:list>
          <text:p text:style-name="al"/>
          <text:p text:style-name="al">B E S L U I T :</text:p>
          <text:p text:style-name="al"/>
          <text:p text:style-name="al">vast te stellen de Verordening Jeugdhulp gemeente Leek 2015</text:p>
          <text:p text:style-name="tussenkopcur"/>
          <text:section text:name="artikel_id1-3-2-3-17" text:style-name="artikel">
            <text:p text:style-name="artikel_kop_titel"><text:span text:style-name="artikel_kop_label">Artikel</text:span> <text:span text:style-name="artikel_kop_nr"> 1 </text:span> Begripsbepalingen</text:p>
            <text:p text:style-name="al">In deze verordening en de daarop berustende bepalingen wordt verstaan onder:</text:p>
            <text:list text:style-name="id1-3-2-3-17-3">
              <text:list-item text:style-override="id1-3-2-3-17-3-1">
                <text:number>-</text:number>
                <text:p text:style-name="al">andere voorziening: voorziening anders dan in het kader van de Jeugdwet, op het gebied van zorg, onderwijs, maatschappelijke ondersteuning of werk en inkomen;</text:p>
              </text:list-item>
              <text:list-item text:style-override="id1-3-2-3-17-3-2">
                <text:number>-</text:number>
                <text:p text:style-name="al">gesprek: gesprek als bedoeld in artikel 6 van deze verordening;</text:p>
              </text:list-item>
              <text:list-item text:style-override="id1-3-2-3-17-3-3">
                <text:number>-</text:number>
                <text:p text:style-name="al">hulpvraag: behoefte van een jeugdige of zijn ouders aan jeugdhulp in verband met opgroei- en opvoedingsproblemen, psychische problemen en stoornissen, als bedoeld in artikel 2.3, lid 1 van de wet;</text:p>
              </text:list-item>
              <text:list-item text:style-override="id1-3-2-3-17-3-4">
                <text:number>-</text:number>
                <text:p text:style-name="al">individuele voorziening: op de jeugdige of zijn ouders toegesneden voorziening als bedoeld in artikel 2 lid 2 van deze verordening;</text:p>
              </text:list-item>
              <text:list-item text:style-override="id1-3-2-3-17-3-5">
                <text:number>-</text:number>
                <text:p text:style-name="al">jeugdige: een persoon die</text:p>
              </text:list-item>
            </text:list>
            <text:list text:style-name="id1-3-2-3-17-4">
              <text:list-item text:style-override="id1-3-2-3-17-4-1">
                <text:number/>
                <text:p text:style-name="al"> de leeftijd van 18 jaar nog niet heeft bereikt:</text:p>
              </text:list-item>
            </text:list>
            <text:list text:style-name="id1-3-2-3-17-5">
              <text:list-item text:style-override="id1-3-2-3-17-5-1">
                <text:number/>
                <text:p text:style-name="al"> de leeftijd van 18 jaar heeft bereikt en ten aanzien van wie op grond van artikel 77c van het Wetboek van Strafrecht recht is gedaan overeenkomstig de artikelen 77 g tot en met 77 gg van het Wetboek van Strafrecht, of</text:p>
              </text:list-item>
            </text:list>
            <text:list text:style-name="id1-3-2-3-17-6">
              <text:list-item text:style-override="id1-3-2-3-17-6-1">
                <text:number/>
                <text:p text:style-name="al"> de leeftijd van 18 jaar doch niet de leeftijd van 23 jaar heeft bereikt, en voor wie de voortzetting van jeugdhulp, die was aangevangen, of voor wie het college vóór het bereiken van de leeftijd van 18 jaar heeft bepaald dat een voorziening op het gebied van jeugdhulp is of voor wie, na beëindiging van jeugdhulp die was aangevangen voor het bereiken van de leeftijd van 18 jaar, binnen een termijn van een half jaar hervatting van de jeugdhulp noodzakelijk is;</text:p>
              </text:list-item>
            </text:list>
            <text:list text:style-name="id1-3-2-3-17-7">
              <text:list-item text:style-override="id1-3-2-3-17-7-1">
                <text:number>-</text:number>
                <text:p text:style-name="al">melding: melding van een hulpvraag als bedoeld in artikel 4 lid 1 van deze verordening;</text:p>
              </text:list-item>
              <text:list-item text:style-override="id1-3-2-3-17-7-2">
                <text:number>-</text:number>
                <text:p text:style-name="al">ouder: ouder, stiefouder of een ander die de jeugdige als behorend tot zijn gezin verzorgt en opvoedt, niet zijnde een pleegouder;</text:p>
              </text:list-item>
              <text:list-item text:style-override="id1-3-2-3-17-7-3">
                <text:number>-</text:number>
                <text:p text:style-name="al">overige voorziening: overige voorziening als bedoeld in artikel 2 lid 1 van deze verordening;</text:p>
              </text:list-item>
              <text:list-item text:style-override="id1-3-2-3-17-7-4">
                <text:number>-</text:number>
                <text:p text:style-name="al">persoonsgebonden budget (PBG): PBG als bedoeld in artikel 8.1.1 van de wet, zijnde een door het college verstrekt budget aan de jeugdige of zijn ouders, dat hen in staat stelt de jeugdhulp die tot de individuele voorziening behoort van derden te betrekken;</text:p>
              </text:list-item>
              <text:list-item text:style-override="id1-3-2-3-17-7-5">
                <text:number>-</text:number>
                <text:p text:style-name="al">sociaal netwerk: personen uit de huiselijke kring of andere personen met wie de jeugdige of zijn ouders een sociale relatie onderhouden;</text:p>
              </text:list-item>
              <text:list-item text:style-override="id1-3-2-3-17-7-6">
                <text:number>-</text:number>
                <text:p text:style-name="al">wet: Jeugdwet.</text:p>
              </text:list-item>
            </text:list>
          </text:section>
          <text:section text:name="artikel_id1-3-2-3-18" text:style-name="artikel">
            <text:p text:style-name="artikel_kop_titel"><text:span text:style-name="artikel_kop_label">Artikel</text:span> <text:span text:style-name="artikel_kop_nr"> 2 </text:span> Vormen van jeugdhulp</text:p>
            <text:list text:style-name="id1-3-2-3-18-2">
              <text:list-item text:style-override="id1-3-2-3-18-2">
                <text:number> 1.</text:number>
                <text:p text:style-name="al">De volgende overige voorzieningen zijn onder andere beschikbaar: </text:p>
                <text:list text:style-name="id1-3-2-3-18-2-3">
                  <text:list-item text:style-override="id1-3-2-3-18-2-3-1">
                    <text:number>a.</text:number>
                    <text:p text:style-name="al">Versterken van de sociale omgeving:</text:p>
                  </text:list-item>
                </text:list>
                <text:list text:style-name="id1-3-2-3-18-2-4">
                  <text:list-item text:style-override="id1-3-2-3-18-2-4-1">
                    <text:number/>
                    <text:list text:style-name="id1-3-2-3-18-2-4-1-2">
                      <text:list-item text:style-override="id1-3-2-3-18-2-4-1-2-1">
                        <text:number>1.</text:number>
                        <text:p text:style-name="al">Algemene (ook digitale) informatieverstrekking omtrent ontwikkelingsbehoeften jeugdigen en opvoedingsvragen opvoeders.</text:p>
                      </text:list-item>
                    </text:list>
                    <text:list text:style-name="id1-3-2-3-18-2-4-1-3">
                      <text:list-item text:style-override="id1-3-2-3-18-2-4-1-3-1">
                        <text:number>2.</text:number>
                        <text:p text:style-name="al">Activiteiten ter versterking van de sociale omgeving, zoals stimuleren en faciliteren van initiatieven vanuit de informele netwerken, steuncontacten tussen ouders en jongeren en intergenerationele contacten die een bijdrage leveren aan een gezonde en veilige opgroei- en opvoedomgeving, mogelijkheden voor ouders/opvoeders om elkaar te ontmoeten.</text:p>
                      </text:list-item>
                    </text:list>
                    <text:list text:style-name="id1-3-2-3-18-2-4-1-4">
                      <text:list-item text:style-override="id1-3-2-3-18-2-4-1-4-1">
                        <text:number>3.</text:number>
                        <text:p text:style-name="al">Laagdrempelige opvoedondersteuningsactiviteiten. </text:p>
                      </text:list-item>
                    </text:list>
                    <text:list text:style-name="id1-3-2-3-18-2-4-1-5">
                      <text:list-item text:style-override="id1-3-2-3-18-2-4-1-5-1">
                        <text:number>4.</text:number>
                        <text:p text:style-name="al">Maatjesprojecten, vrijwilligersinzet, zelforganisaties gericht op ondersteuning van opgroeien en opvoeden.</text:p>
                      </text:list-item>
                    </text:list>
                    <text:list text:style-name="id1-3-2-3-18-2-4-1-6">
                      <text:list-item text:style-override="id1-3-2-3-18-2-4-1-6-1">
                        <text:number>5.</text:number>
                        <text:p text:style-name="al">Mantelzorgondersteuning voor kinderen en gezinnen.</text:p>
                      </text:list-item>
                    </text:list>
                  </text:list-item>
                  <text:list-item text:style-override="id1-3-2-3-18-2-4-2">
                    <text:number>b.</text:number>
                    <text:p text:style-name="al">
                  <text:span text:style-name="nadrukcur">Basisondersteuning: </text:span>
                </text:p>
                    <text:list text:style-name="id1-3-2-3-18-2-4-2-3">
                      <text:list-item text:style-override="id1-3-2-3-18-2-4-2-3-1">
                        <text:number>1.</text:number>
                        <text:p text:style-name="al">Bieden van informatie, advies en consultatie bij opgroei en opvoedvragen.</text:p>
                      </text:list-item>
                    </text:list>
                    <text:list text:style-name="id1-3-2-3-18-2-4-2-4">
                      <text:list-item text:style-override="id1-3-2-3-18-2-4-2-4-1">
                        <text:number>2.</text:number>
                        <text:p text:style-name="al">Ondersteuning en lichte hulp voor jeugdigen en/of ouders, waaronder vormen van vrij toegankelijke hulp, gericht op het creëren van een stabiele opvoed- en opgroeisituatie.</text:p>
                      </text:list-item>
                    </text:list>
                    <text:list text:style-name="id1-3-2-3-18-2-4-2-5">
                      <text:list-item text:style-override="id1-3-2-3-18-2-4-2-5-1">
                        <text:number>3.</text:number>
                        <text:p text:style-name="al">Ondersteuning en lichte hulp aansluitend bij de onderwijs/ opvangsetting, waarbij ondersteuning voor opvoeders en jeugdigen geboden wordt. Het betreft activiteiten die in een onderwijssetting plaatsvinden waarbij de nadruk ligt op zorg.</text:p>
                      </text:list-item>
                    </text:list>
                    <text:list text:style-name="id1-3-2-3-18-2-4-2-6">
                      <text:list-item text:style-override="id1-3-2-3-18-2-4-2-6-1">
                        <text:number>4.</text:number>
                        <text:p text:style-name="al">Regulier casemanagement: het systematisch coördineren, afstemmen en volgen van de benodigde hulpverlening aan jeugdigen en/of gezinnen, waarbij meerdere hulpverleners betrokken zijn.</text:p>
                      </text:list-item>
                    </text:list>
                  </text:list-item>
                </text:list>
              </text:list-item>
              <text:list-item text:style-override="id1-3-2-3-18-3">
                <text:number>2. </text:number>
                <text:p text:style-name="al">De volgende individuele voorzieningen zijn onder andere beschikbaar: </text:p>
                <text:list text:style-name="id1-3-2-3-18-3-3">
                  <text:list-item text:style-override="id1-3-2-3-18-3-3-1">
                    <text:number>a.</text:number>
                    <text:p text:style-name="al">
                  <text:span text:style-name="nadrukcur">Voorzieningen behorend bij flexibele ondersteuning</text:span>, waaronder:</text:p>
                    <text:list text:style-name="id1-3-2-3-18-3-3-1-3">
                      <text:list-item text:style-override="id1-3-2-3-18-3-3-1-3-1">
                        <text:number>1.</text:number>
                        <text:p text:style-name="al">Specifieke jeugdhulptrajecten gericht op jeugdige en/of gezinssysteem. </text:p>
                      </text:list-item>
                    </text:list>
                    <text:list text:style-name="id1-3-2-3-18-3-3-1-4">
                      <text:list-item text:style-override="id1-3-2-3-18-3-3-1-4-1">
                        <text:number>2.</text:number>
                        <text:p text:style-name="al">Langdurige ‘leun en steun’ contacten.</text:p>
                      </text:list-item>
                    </text:list>
                    <text:list text:style-name="id1-3-2-3-18-3-3-1-5">
                      <text:list-item text:style-override="id1-3-2-3-18-3-3-1-5-1">
                        <text:number>3.</text:number>
                        <text:p text:style-name="al">Dag- of weekendopvang, respijtzorg.</text:p>
                      </text:list-item>
                    </text:list>
                    <text:list text:style-name="id1-3-2-3-18-3-3-1-6">
                      <text:list-item text:style-override="id1-3-2-3-18-3-3-1-6-1">
                        <text:number>4.</text:number>
                        <text:p text:style-name="al">Specifieke multidisciplinaire interventies gecoördineerd uitgevoerd door verschillende zorgaanbieders voor gezinnen met meervoudige problemen.</text:p>
                      </text:list-item>
                    </text:list>
                  </text:list-item>
                  <text:list-item text:style-override="id1-3-2-3-18-3-3-2">
                    <text:number>b.</text:number>
                    <text:p text:style-name="al">
                  <text:span text:style-name="nadrukcur">Intensieve ondersteuning:</text:span>
                </text:p>
                    <text:list text:style-name="id1-3-2-3-18-3-3-2-3">
                      <text:list-item text:style-override="id1-3-2-3-18-3-3-2-3-1">
                        <text:number>1.</text:number>
                        <text:p text:style-name="al">Intensieve en meer langdurige interventies gericht op behandeling, herstel en/of rehabilitatie.</text:p>
                      </text:list-item>
                    </text:list>
                    <text:list text:style-name="id1-3-2-3-18-3-3-2-4">
                      <text:list-item text:style-override="id1-3-2-3-18-3-3-2-4-1">
                        <text:number>2.</text:number>
                        <text:p text:style-name="al">Intensieve dagbehandeling op maat.</text:p>
                      </text:list-item>
                    </text:list>
                    <text:list text:style-name="id1-3-2-3-18-3-3-2-5">
                      <text:list-item text:style-override="id1-3-2-3-18-3-3-2-5-1">
                        <text:number>3.</text:number>
                        <text:p text:style-name="al">Inzet van (tijdelijke) vervangende opvoedsituatie, verblijf (op maat) van cliënten buiten de gewone leef/gezinssituatie. </text:p>
                      </text:list-item>
                    </text:list>
                    <text:list text:style-name="id1-3-2-3-18-3-3-2-6">
                      <text:list-item text:style-override="id1-3-2-3-18-3-3-2-6-1">
                        <text:number>4.</text:number>
                        <text:p text:style-name="al">Inzet van spoedzorg en crisisopvang (bij acute onveiligheid en/of inzet van crisisplekken vanuit verblijfsfuncties).</text:p>
                      </text:list-item>
                    </text:list>
                    <text:list text:style-name="id1-3-2-3-18-3-3-2-7">
                      <text:list-item text:style-override="id1-3-2-3-18-3-3-2-7-1">
                        <text:number>5.</text:number>
                        <text:p text:style-name="al">Gedwongen jeugdhulp en dwang en drangtrajecten.</text:p>
                      </text:list-item>
                    </text:list>
                    <text:list text:style-name="id1-3-2-3-18-3-3-2-8">
                      <text:list-item text:style-override="id1-3-2-3-18-3-3-2-8-1">
                        <text:number>6.</text:number>
                        <text:p text:style-name="al">Specialistische diagnostiek.</text:p>
                      </text:list-item>
                    </text:list>
                  </text:list-item>
                </text:list>
              </text:list-item>
            </text:list>
          </text:section>
          <text:section text:name="artikel_id1-3-2-3-19" text:style-name="artikel">
            <text:p text:style-name="artikel_kop_titel"><text:span text:style-name="artikel_kop_label">Artikel</text:span> <text:span text:style-name="artikel_kop_nr"> 3 </text:span> Toegang jeugdhulp via huisarts, medisch specialist of jeugdarts</text:p>
            <text:list text:style-name="id1-3-2-3-19-2">
              <text:list-item text:style-override="id1-3-2-3-19-2">
                <text:number> 1. </text:number>
                <text:p text:style-name="al">Het college draagt zorg voor de inzet van (gecontracteerde) jeugdhulp na een verwijzing door de huisarts, medisch specialist en/of jeugdarts naar een jeugdhulpaanbieder, als en voor zover genoemde jeugdhulpaanbieder van oordeel is dat inzet van jeugdhulp nodig is.</text:p>
              </text:list-item>
              <text:list-item text:style-override="id1-3-2-3-19-3">
                <text:number> 2. </text:number>
                <text:p text:style-name="al">Het college legt de te verlenen individuele voorziening, dan wel het afwijzen daarvan, vast in een beschikking als bedoeld in artikel 9 van deze verordening.</text:p>
              </text:list-item>
            </text:list>
          </text:section>
          <text:section text:name="artikel_id1-3-2-3-20" text:style-name="artikel">
            <text:p text:style-name="artikel_kop_titel"><text:span text:style-name="artikel_kop_label">Artikel</text:span> <text:span text:style-name="artikel_kop_nr"> 4 </text:span> Toegang jeugdhulp via gemeente, melding</text:p>
            <text:list text:style-name="id1-3-2-3-20-2">
              <text:list-item text:style-override="id1-3-2-3-20-2">
                <text:number> 1. </text:number>
                <text:p text:style-name="al">Jeugdigen en ouders kunnen een melding doen bij het college.</text:p>
              </text:list-item>
              <text:list-item text:style-override="id1-3-2-3-20-3">
                <text:number>2. </text:number>
                <text:p text:style-name="al">Het college bevestigt de ontvangst van een melding schriftelijk dan wel mondeling.</text:p>
              </text:list-item>
              <text:list-item text:style-override="id1-3-2-3-20-4">
                <text:number> 3. </text:number>
                <text:p text:style-name="al">In spoedeisende gevallen treft het college zo spoedig mogelijk een passende tijdelijke maatregel of vraagt het college een machtiging gesloten jeugdhulp als bedoeld in hoofdstuk 6 van de wet.</text:p>
              </text:list-item>
              <text:list-item text:style-override="id1-3-2-3-20-5">
                <text:number>4. </text:number>
                <text:p text:style-name="al">Jeugdigen en ouders kunnen zich rechtstreeks wenden tot een overige voorziening.</text:p>
              </text:list-item>
            </text:list>
          </text:section>
          <text:section text:name="artikel_id1-3-2-3-21" text:style-name="artikel">
            <text:p text:style-name="artikel_kop_titel"><text:span text:style-name="artikel_kop_label">Artikel</text:span> <text:span text:style-name="artikel_kop_nr">5 </text:span> Vooronderzoek</text:p>
            <text:list text:style-name="id1-3-2-3-21-2">
              <text:list-item text:style-override="id1-3-2-3-21-2">
                <text:number> 1. </text:number>
                <text:p text:style-name="al">Het college verzamelt alle voor het onderzoek van belang zijnde en toegankelijke gegevens over de jeugdige en zijn situatie en maakt vervolgens zo spoedig mogelijk met hem een afspraak voor een gesprek. Hierbij biedt het college de jeugdige en zijn ouders als eerste de mogelijkheid om binnen een redelijke termijn een familiegroepsplan als bedoeld in artikel 1.1 van de wet op te stellen. Als de jeugdige en zijn ouders daarom verzoeken, draagt het college zorg voor ondersteuning bij het opstellen van een familiegroepsplan.</text:p>
              </text:list-item>
              <text:list-item text:style-override="id1-3-2-3-21-3">
                <text:number> 2. </text:number>
                <text:p text:style-name="al">Voor het gesprek verschaffen de jeugdige of zijn ouders aan het college alle overige gegevens en bescheiden die naar het oordeel van het college voor het onderzoek nodig zijn en waarover zij redelijkerwijs de beschikking kunnen krijgen. De jeugdige of zijn ouders verstrekken in ieder geval een identificatiedocument als bedoeld in artikel 1 van de Wet op de identificatieplicht ter inzage.</text:p>
              </text:list-item>
              <text:list-item text:style-override="id1-3-2-3-21-4">
                <text:number> 3. </text:number>
                <text:p text:style-name="al">Het college kan in overleg met de jeugdige of zijn ouders afzien van een vooronderzoek als bedoeld in de leden 1 en 2.</text:p>
              </text:list-item>
            </text:list>
          </text:section>
          <text:p text:style-name="tussenkopcur"/>
          <text:section text:name="artikel_id1-3-2-3-23" text:style-name="artikel">
            <text:p text:style-name="artikel_kop_titel"><text:span text:style-name="artikel_kop_label">Artikel</text:span> <text:span text:style-name="artikel_kop_nr"> 6 </text:span> Gesprek</text:p>
            <text:list text:style-name="id1-3-2-3-23-2">
              <text:list-item text:style-override="id1-3-2-3-23-2">
                <text:number> 1. </text:number>
                <text:p text:style-name="al">Het college onderzoekt in een gesprek tussen deskundigen en de jeugdige of zijn ouders, zo spoedig mogelijk en voor zover nodig:</text:p>
                <text:list text:style-name="id1-3-2-3-23-2-3">
                  <text:list-item text:style-override="id1-3-2-3-23-2-3-1">
                    <text:number>a.</text:number>
                    <text:p text:style-name="al">de behoeften, persoonskenmerken, voorkeuren, veiligheid, ontwikkeling en gezinssituatie van de jeugdige en het probleem of de hulpvraag;</text:p>
                  </text:list-item>
                </text:list>
                <text:list text:style-name="id1-3-2-3-23-2-4">
                  <text:list-item text:style-override="id1-3-2-3-23-2-4-1">
                    <text:number>b.</text:number>
                    <text:p text:style-name="al">het gewenste resultaat van het verzoek om jeugdhulp;</text:p>
                  </text:list-item>
                </text:list>
                <text:list text:style-name="id1-3-2-3-23-2-5">
                  <text:list-item text:style-override="id1-3-2-3-23-2-5-1">
                    <text:number>c.</text:number>
                    <text:p text:style-name="al">het vermogen van de jeugdige of zijn ouders om zelf of met ondersteuning van de naaste omgeving een oplossing voor de hulpvraag te vinden;</text:p>
                  </text:list-item>
                </text:list>
                <text:list text:style-name="id1-3-2-3-23-2-6">
                  <text:list-item text:style-override="id1-3-2-3-23-2-6-1">
                    <text:number>d.</text:number>
                    <text:p text:style-name="al">de mogelijkheden om gebruik te maken van een andere voorziening;</text:p>
                  </text:list-item>
                </text:list>
                <text:list text:style-name="id1-3-2-3-23-2-7">
                  <text:list-item text:style-override="id1-3-2-3-23-2-7-1">
                    <text:number>e.</text:number>
                    <text:p text:style-name="al">de mogelijkheden om jeugdhulp te verlenen met gebruikmaking van een overige voorziening;</text:p>
                  </text:list-item>
                </text:list>
                <text:list text:style-name="id1-3-2-3-23-2-8">
                  <text:list-item text:style-override="id1-3-2-3-23-2-8-1">
                    <text:number>f.</text:number>
                    <text:p text:style-name="al">de mogelijkheden om een individuele voorziening te verstrekken;</text:p>
                  </text:list-item>
                </text:list>
                <text:list text:style-name="id1-3-2-3-23-2-9">
                  <text:list-item text:style-override="id1-3-2-3-23-2-9-1">
                    <text:number>g.</text:number>
                    <text:p text:style-name="al">de wijze waarop een mogelijk toe te kennen individuele voorziening wordt afgestemd met andere voorzieningen op het gebied van zorg, onderwijs, maatschappelijke ondersteuning of werk en inkomen;</text:p>
                  </text:list-item>
                </text:list>
                <text:list text:style-name="id1-3-2-3-23-2-10">
                  <text:list-item text:style-override="id1-3-2-3-23-2-10-1">
                    <text:number>h.</text:number>
                    <text:p text:style-name="al">hoe rekening zal worden gehouden met de godsdienstige gezindheid, de levensovertuiging en de culturele achtergrond van de jeugdige en zijn ouders; en</text:p>
                  </text:list-item>
                </text:list>
                <text:list text:style-name="id1-3-2-3-23-2-11">
                  <text:list-item text:style-override="id1-3-2-3-23-2-11-1">
                    <text:number>i.</text:number>
                    <text:p text:style-name="al">de mogelijkheden om te kiezen voor de verstrekking van een PBG, waarbij de jeugdige of zijn ouders worden ingelicht over de gevolgen van die keuze.</text:p>
                  </text:list-item>
                </text:list>
              </text:list-item>
              <text:list-item text:style-override="id1-3-2-3-23-3">
                <text:number> 2. </text:number>
                <text:p text:style-name="al">In de gevallen bedoeld in artikel 8.2.1 van de wet informeert het college de ouders dat een ouderbijdrage is verschuldigd en hoe deze bijdrage wordt geïnd.</text:p>
              </text:list-item>
              <text:list-item text:style-override="id1-3-2-3-23-4">
                <text:number> 3. </text:number>
                <text:p text:style-name="al">Als de jeugdige en zijn ouders een familiegroepsplan als bedoeld in artikel 1.1 van de wet hebben opgesteld, betrekt het college dat als eerste bij het onderzoek, bedoeld in het eerste lid.</text:p>
              </text:list-item>
              <text:list-item text:style-override="id1-3-2-3-23-5">
                <text:number> 4. </text:number>
                <text:p text:style-name="al">Het college informeert de jeugdige of zijn ouders over de gang van zaken bij het gesprek, hun rechten en plichten en de vervolgprocedure en vraagt hen toestemming om hun persoonsgegevens te verwerken.</text:p>
              </text:list-item>
              <text:list-item text:style-override="id1-3-2-3-23-6">
                <text:number> 5 </text:number>
                <text:p text:style-name="al">Het college kan in overleg met de jeugdige of zijn ouders afzien van een gesprek.</text:p>
              </text:list-item>
            </text:list>
          </text:section>
          <text:section text:name="artikel_id1-3-2-3-24" text:style-name="artikel">
            <text:p text:style-name="artikel_kop_titel"><text:span text:style-name="artikel_kop_label">Artikel</text:span> <text:span text:style-name="artikel_kop_nr"> 7 </text:span> Verslag</text:p>
            <text:list text:style-name="id1-3-2-3-24-2">
              <text:list-item text:style-override="id1-3-2-3-24-2">
                <text:number> 1. </text:number>
                <text:p text:style-name="al">Het college zorgt indien nodig voor een schriftelijke verslaglegging van het onderzoek, bedoeld in artikel 6 van deze verordening.</text:p>
              </text:list-item>
              <text:list-item text:style-override="id1-3-2-3-24-3">
                <text:number> 2. </text:number>
                <text:p text:style-name="al">Binnen 10 werkdagen na het gesprek verstrekt het college aan de jeugdige of zijn ouders een verslag van de uitkomsten van het onderzoek, tenzij zij hebben meegedeeld dit niet te wensen.</text:p>
              </text:list-item>
              <text:list-item text:style-override="id1-3-2-3-24-4">
                <text:number> 3. </text:number>
                <text:p text:style-name="al">Opmerkingen of latere aanvullingen van de jeugdige of zijn ouders worden aan het verslag toegevoegd.</text:p>
              </text:list-item>
            </text:list>
          </text:section>
          <text:section text:name="artikel_id1-3-2-3-25" text:style-name="artikel">
            <text:p text:style-name="artikel_kop_titel"><text:span text:style-name="artikel_kop_label">Artikel</text:span> <text:span text:style-name="artikel_kop_nr"> 8 </text:span> Aanvraag</text:p>
            <text:list text:style-name="id1-3-2-3-25-2">
              <text:list-item text:style-override="id1-3-2-3-25-2">
                <text:number> 1. </text:number>
                <text:p text:style-name="al">Jeugdigen en ouders en professionals werkzaam binnen gecontracteerde instellingen kunnen een aanvraag om een individuele voorziening schriftelijk indienen bij het college.</text:p>
              </text:list-item>
              <text:list-item text:style-override="id1-3-2-3-25-3">
                <text:number> 2. </text:number>
                <text:p text:style-name="al">Een aanvraag wordt ingediend door middel van een door het college vastgesteld formulier of op een andere door het college vastgestelde werkwijze.</text:p>
              </text:list-item>
              <text:list-item text:style-override="id1-3-2-3-25-4">
                <text:number> 3. </text:number>
                <text:p text:style-name="al">Het college kan het ondertekend verslag van het gesprek aanmerken als een aanvraag als de jeugdige of zijn ouders dat op het verslag hebben aangegeven.</text:p>
              </text:list-item>
            </text:list>
          </text:section>
          <text:section text:name="artikel_id1-3-2-3-26" text:style-name="artikel">
            <text:p text:style-name="artikel_kop_titel"><text:span text:style-name="artikel_kop_label">Artikel</text:span> <text:span text:style-name="artikel_kop_nr"> 9 </text:span> Toekenning individuele voorzieningen (in natura)</text:p>
            <text:list text:style-name="id1-3-2-3-26-2">
              <text:list-item text:style-override="id1-3-2-3-26-2">
                <text:number> 1. </text:number>
                <text:p text:style-name="al">Het college kent een individuele voorziening toe voor zover in het verslag of uit het gesprek, zoals bedoeld in de artikelen 6 en 7 van deze verordening, wordt vastgesteld dat de jeugdige:</text:p>
                <text:list text:style-name="id1-3-2-3-26-2-3">
                  <text:list-item text:style-override="id1-3-2-3-26-2-3-1">
                    <text:number>a.</text:number>
                    <text:p text:style-name="al">op eigen kracht of met zijn ouders of andere personen uit zijn naaste omgeving geen oplossing voor zijn hulpvraag kan vinden;</text:p>
                  </text:list-item>
                </text:list>
                <text:list text:style-name="id1-3-2-3-26-2-4">
                  <text:list-item text:style-override="id1-3-2-3-26-2-4-1">
                    <text:number>b.</text:number>
                    <text:p text:style-name="al">geen oplossing kan vinden voor zijn hulpvraag door, al dan niet gedeeltelijk, gebruik te maken van een overige voorziening, of</text:p>
                  </text:list-item>
                </text:list>
                <text:list text:style-name="id1-3-2-3-26-2-5">
                  <text:list-item text:style-override="id1-3-2-3-26-2-5-1">
                    <text:number>c.</text:number>
                    <text:p text:style-name="al">geen oplossing kan vinden voor zijn hulpvraag door, al dan niet gedeeltelijk, gebruik te maken van een andere voorziening.</text:p>
                  </text:list-item>
                </text:list>
              </text:list-item>
              <text:list-item text:style-override="id1-3-2-3-26-3">
                <text:number> 2. </text:number>
                <text:p text:style-name="al">Het college kent eveneens een individuele voorziening toe voor zover met betrekking tot de jeugdige een verwijzing zoals bedoeld in artikel 3, lid 1 van deze verordening, is afgegeven.</text:p>
              </text:list-item>
            </text:list>
          </text:section>
          <text:section text:name="artikel_id1-3-2-3-27" text:style-name="artikel">
            <text:p text:style-name="artikel_kop_titel"><text:span text:style-name="artikel_kop_label">Artikel</text:span> <text:span text:style-name="artikel_kop_nr"> 10 </text:span> Toekenning individuele voorzieningen (PBG)</text:p>
            <text:list text:style-name="id1-3-2-3-27-2">
              <text:list-item text:style-override="id1-3-2-3-27-2">
                <text:number> 1. </text:number>
                <text:p text:style-name="al">Het college verstrekt een persoonsgebonden budget (PBG) in overeenstemming met artikel 8.1.1 van de wet alleen:</text:p>
                <text:list text:style-name="id1-3-2-3-27-2-3">
                  <text:list-item text:style-override="id1-3-2-3-27-2-3-1">
                    <text:number>a.</text:number>
                    <text:p text:style-name="al">als de jeugdige of zijn ouders, al dan niet met hulp uit hun sociale netwerk dan wel van een curator, bewindvoerder, mentor, of gemachtigde, in staat zijn de aan een PBG verbonden taken op verantwoorde wijze uit te voeren;</text:p>
                  </text:list-item>
                </text:list>
                <text:list text:style-name="id1-3-2-3-27-2-4">
                  <text:list-item text:style-override="id1-3-2-3-27-2-4-1">
                    <text:number>b.</text:number>
                    <text:p text:style-name="al">als de jeugdige of zijn ouders overtuigend kunnen motiveren waarom zij de individuele voorziening in natura niet passend achten;</text:p>
                  </text:list-item>
                </text:list>
                <text:list text:style-name="id1-3-2-3-27-2-5">
                  <text:list-item text:style-override="id1-3-2-3-27-2-5-1">
                    <text:number>c.</text:number>
                    <text:p text:style-name="al">als naar het oordeel van het college is gewaarborgd dat de jeugdhulp die de jeugdige of zijn ouders willen betrekken van een aanbieder of een persoon die behoort tot het sociale netwerk, van goede kwaliteit is;</text:p>
                  </text:list-item>
                </text:list>
                <text:list text:style-name="id1-3-2-3-27-2-6">
                  <text:list-item text:style-override="id1-3-2-3-27-2-6-1">
                    <text:number>d.</text:number>
                    <text:p text:style-name="al">voor zover de aanvraag betrekking heeft op kosten die door de jeugdige of zijn ouders zijn aangegeven, waarvan na te gaan is of de voorziening noodzakelijk is en is aan te merken als goedkoopst adequaat;</text:p>
                  </text:list-item>
                </text:list>
                <text:list text:style-name="id1-3-2-3-27-2-7">
                  <text:list-item text:style-override="id1-3-2-3-27-2-7-1">
                    <text:number>e.</text:number>
                    <text:p text:style-name="al">als de jeugdige of zijn ouders de kosten die uitstijgen boven de kostprijs van de naar het oordeel van het college adequate individuele voorziening in natura, zelf willen bekostigen;</text:p>
                  </text:list-item>
                </text:list>
                <text:list text:style-name="id1-3-2-3-27-2-8">
                  <text:list-item text:style-override="id1-3-2-3-27-2-8-1">
                    <text:number>f.</text:number>
                    <text:p text:style-name="al">als het PBG niet gebruikt wordt voor de betaling van tussenpersonen of belangbehartigers,</text:p>
                  </text:list-item>
                </text:list>
                <text:list text:style-name="id1-3-2-3-27-2-9">
                  <text:list-item text:style-override="id1-3-2-3-27-2-9-1">
                    <text:number>g.</text:number>
                    <text:p text:style-name="al">als op geen enkele wijze druk op de ontvanger van het PBG is uitgeoefend bij diens besluitvorming.</text:p>
                  </text:list-item>
                </text:list>
              </text:list-item>
              <text:list-item text:style-override="id1-3-2-3-27-3">
                <text:number> 2. </text:number>
                <text:p text:style-name="al">De hoogte van een PGB bedraagt maximaal de kostprijs van de in de betreffende situatie goedkoopst adequate individuele voorziening in natura.</text:p>
              </text:list-item>
              <text:list-item text:style-override="id1-3-2-3-27-4">
                <text:number> 3. </text:number>
                <text:p text:style-name="al">Het college kan nadere regels stellen over de wijze waarop de hoogte van een PBG wordt vastgesteld.</text:p>
              </text:list-item>
              <text:list-item text:style-override="id1-3-2-3-27-5">
                <text:number> 4. </text:number>
                <text:p text:style-name="al">Degene aan wie een PBG wordt verstrekt, kan de individuele voorziening uitsluitend betrekken van een persoon die behoort tot zijn sociale netwerk indien deze persoon:</text:p>
                <text:list text:style-name="id1-3-2-3-27-5-3">
                  <text:list-item text:style-override="id1-3-2-3-27-5-3-1">
                    <text:number>a.</text:number>
                    <text:p text:style-name="al">voor zijn diensten niet meer betaald krijgt dan het door het college in het financieel besluit vastgestelde tarief voor informele ondersteuning;</text:p>
                  </text:list-item>
                </text:list>
                <text:list text:style-name="id1-3-2-3-27-5-4">
                  <text:list-item text:style-override="id1-3-2-3-27-5-4-1">
                    <text:number>b.</text:number>
                    <text:p text:style-name="al">niet heeft aangegeven dat de zorg aan de ontvanger van het PBG hem te zwaar valt.</text:p>
                  </text:list-item>
                </text:list>
              </text:list-item>
            </text:list>
          </text:section>
          <text:section text:name="artikel_id1-3-2-3-28" text:style-name="artikel">
            <text:p text:style-name="artikel_kop_titel"><text:span text:style-name="artikel_kop_label">Artikel</text:span> <text:span text:style-name="artikel_kop_nr"> 11 </text:span> Inhoud beschikking</text:p>
            <text:list text:style-name="id1-3-2-3-28-2">
              <text:list-item text:style-override="id1-3-2-3-28-2">
                <text:number> 1. </text:number>
                <text:p text:style-name="al">In de beschikking tot verstrekking van een individuele voorziening wordt in ieder geval aangegeven of de voorziening in natura of als PBG wordt verstrekt en wordt tevens aangegeven hoe bezwaar tegen de beschikking kan worden gemaakt.</text:p>
              </text:list-item>
              <text:list-item text:style-override="id1-3-2-3-28-3">
                <text:number> 2. </text:number>
                <text:p text:style-name="al">Bij het verstrekken van een voorziening in natura wordt in de beschikking in ieder geval vastgelegd:</text:p>
                <text:list text:style-name="id1-3-2-3-28-3-3">
                  <text:list-item text:style-override="id1-3-2-3-28-3-3-1">
                    <text:number>a.</text:number>
                    <text:p text:style-name="al">welke de te verstrekken voorziening is en wat het beoogde resultaat daarvan is;</text:p>
                  </text:list-item>
                </text:list>
                <text:list text:style-name="id1-3-2-3-28-3-4">
                  <text:list-item text:style-override="id1-3-2-3-28-3-4-1">
                    <text:number>b.</text:number>
                    <text:p text:style-name="al">wat de ingangsdatum en de duur van de verstrekking is;</text:p>
                  </text:list-item>
                </text:list>
                <text:list text:style-name="id1-3-2-3-28-3-5">
                  <text:list-item text:style-override="id1-3-2-3-28-3-5-1">
                    <text:number>c.</text:number>
                    <text:p text:style-name="al">hoe de voorziening wordt verstrekt, en indien van toepassing;</text:p>
                  </text:list-item>
                </text:list>
                <text:list text:style-name="id1-3-2-3-28-3-6">
                  <text:list-item text:style-override="id1-3-2-3-28-3-6-1">
                    <text:number>d.</text:number>
                    <text:p text:style-name="al">welke andere voorziening relevant zijn of kunnen zijn.</text:p>
                  </text:list-item>
                </text:list>
              </text:list-item>
              <text:list-item text:style-override="id1-3-2-3-28-4">
                <text:number> 3. </text:number>
                <text:p text:style-name="al">Bij het verstrekken van voorziening in de vorm van een PBG wordt in de beschikking in ieder geval vastgelegd:</text:p>
                <text:list text:style-name="id1-3-2-3-28-4-3">
                  <text:list-item text:style-override="id1-3-2-3-28-4-3-1">
                    <text:number>a.</text:number>
                    <text:p text:style-name="al">voor welke resultaat het PBG kan worden aangewend;</text:p>
                  </text:list-item>
                </text:list>
                <text:list text:style-name="id1-3-2-3-28-4-4">
                  <text:list-item text:style-override="id1-3-2-3-28-4-4-1">
                    <text:number>b.</text:number>
                    <text:p text:style-name="al">welke kwaliteitseisen gelden voor het besteden van het PBG;</text:p>
                  </text:list-item>
                </text:list>
                <text:list text:style-name="id1-3-2-3-28-4-5">
                  <text:list-item text:style-override="id1-3-2-3-28-4-5-1">
                    <text:number>c.</text:number>
                    <text:p text:style-name="al">wat de hoogte van het PBG is en hoe hiertoe is gekomen;</text:p>
                  </text:list-item>
                </text:list>
                <text:list text:style-name="id1-3-2-3-28-4-6">
                  <text:list-item text:style-override="id1-3-2-3-28-4-6-1">
                    <text:number>d.</text:number>
                    <text:p text:style-name="al">wat de duur is van de verstrekking waarvoor het PBG is bedoeld, en</text:p>
                  </text:list-item>
                </text:list>
                <text:list text:style-name="id1-3-2-3-28-4-7">
                  <text:list-item text:style-override="id1-3-2-3-28-4-7-1">
                    <text:number>e.</text:number>
                    <text:p text:style-name="al">de wijze van verantwoording van de besteding van het PBG.</text:p>
                  </text:list-item>
                </text:list>
              </text:list-item>
              <text:list-item text:style-override="id1-3-2-3-28-5">
                <text:number> 4. </text:number>
                <text:p text:style-name="al">Als sprake is van een te betalen ouderbijdrage worden de jeugdige of zijn ouders daarover in de beschikking geïnformeerd.</text:p>
              </text:list-item>
            </text:list>
          </text:section>
          <text:section text:name="artikel_id1-3-2-3-29" text:style-name="artikel">
            <text:p text:style-name="artikel_kop_titel"><text:span text:style-name="artikel_kop_label">Artikel</text:span> <text:span text:style-name="artikel_kop_nr"> 12 </text:span> Nieuwe feiten en omstandigheden, herziening, intrekking of terugvordering</text:p>
            <text:list text:style-name="id1-3-2-3-29-2">
              <text:list-item text:style-override="id1-3-2-3-29-2">
                <text:number> 1. </text:number>
                <text:p text:style-name="al">Onverminderd artikel 8.1.2 van de wet doen een jeugdige of zijn ouders op verzoek of onverwijld uit eigen beweging aan het college mededeling van alle feiten en omstandigheden, waarvan hun redelijkerwijs duidelijk moet zijn dat deze aanleiding kunnen zijn tot heroverweging van een beslissing aangaande een individuele voorziening.</text:p>
              </text:list-item>
              <text:list-item text:style-override="id1-3-2-3-29-3">
                <text:number> 2. </text:number>
                <text:p text:style-name="al">Onverminderd artikel 8.1.4 van de wet kan het college een beslissing aangaande een individuele voorziening herzien dan wel intrekken als het college vaststelt dat:</text:p>
                <text:list text:style-name="id1-3-2-3-29-3-3">
                  <text:list-item text:style-override="id1-3-2-3-29-3-3-1">
                    <text:number>a.</text:number>
                    <text:p text:style-name="al">de jeugdige of zijn ouders onjuiste of onvolledige gegevens hebben verstrekt en de verstrekking van juiste of volledige gegevens tot een andere beslissing zou hebben geleid;</text:p>
                  </text:list-item>
                </text:list>
                <text:list text:style-name="id1-3-2-3-29-3-4">
                  <text:list-item text:style-override="id1-3-2-3-29-3-4-1">
                    <text:number>b.</text:number>
                    <text:p text:style-name="al">de jeugdige of zijn ouders niet langer op de individuele voorziening of het PBG zijn aangewezen;</text:p>
                  </text:list-item>
                </text:list>
                <text:list text:style-name="id1-3-2-3-29-3-5">
                  <text:list-item text:style-override="id1-3-2-3-29-3-5-1">
                    <text:number>c.</text:number>
                    <text:p text:style-name="al">de individuele voorziening of het PBG niet meer toereikend is te achten;</text:p>
                  </text:list-item>
                </text:list>
                <text:list text:style-name="id1-3-2-3-29-3-6">
                  <text:list-item text:style-override="id1-3-2-3-29-3-6-1">
                    <text:number>d.</text:number>
                    <text:p text:style-name="al">de jeugdige of zijn ouders niet voldoen aan de voorwaarden van een individuele voorziening of het PBG, of</text:p>
                  </text:list-item>
                </text:list>
                <text:list text:style-name="id1-3-2-3-29-3-7">
                  <text:list-item text:style-override="id1-3-2-3-29-3-7-1">
                    <text:number>e.</text:number>
                    <text:p text:style-name="al">de jeugdige of zijn ouders de individuele voorziening of het PBG niet of voor een ander doel gebruiken dan wel hebben gebruikt dan waarvoor het is bestemd.</text:p>
                  </text:list-item>
                </text:list>
              </text:list-item>
              <text:list-item text:style-override="id1-3-2-3-29-4">
                <text:number> 3. </text:number>
                <text:p text:style-name="al">Als het college een beslissing op grond van lid 2, sub a heeft ingetrokken, kan het college van degene die onjuiste of onvolledige gegevens heeft verschaft geheel of gedeeltelijk de geldswaarde vorderen van de ten onrechte genoten individuele voorziening of het ten onrechte genoten PBG.</text:p>
              </text:list-item>
              <text:list-item text:style-override="id1-3-2-3-29-5">
                <text:number> 4. </text:number>
                <text:p text:style-name="al">Een beslissing tot verlening van een PBG kan worden ingetrokken als blijkt dat het PBG binnen 3 maanden na uitbetaling niet is aangewend voor de bekostiging van de voorziening waarvoor de verlening heeft plaatsgevonden.</text:p>
              </text:list-item>
              <text:list-item text:style-override="id1-3-2-3-29-6">
                <text:number> 5. </text:number>
                <text:p text:style-name="al">Het college onderzoekt uit oogpunt van kwaliteit van de geleverde zorg, al dan niet steekproefsgewijs, de bestedingen van de PBG's.</text:p>
              </text:list-item>
            </text:list>
          </text:section>
          <text:section text:name="artikel_id1-3-2-3-30" text:style-name="artikel">
            <text:p text:style-name="artikel_kop_titel"><text:span text:style-name="artikel_kop_label">Artikel</text:span> <text:span text:style-name="artikel_kop_nr"> 13 </text:span> Verhouding prijs en kwaliteit aanbieders jeugdhulp en uitvoerders kinderbeschermingsmaatregelen en jeugdreclassering</text:p>
            <text:p text:style-name="al">Het college kan in het belang van een goede prijs-kwaliteitverhouding bij de vaststelling van de tarieven die het hanteert voor door derden te leveren jeugdhulp of uit te voeren kinderbeschermingsmaatregelen jeugdreclassering rekening houden met:</text:p>
            <text:list text:style-name="id1-3-2-3-30-3">
              <text:list-item text:style-override="id1-3-2-3-30-3-1">
                <text:number>a.</text:number>
                <text:p text:style-name="al">de aard en omvang van de te verrichten taken;</text:p>
              </text:list-item>
            </text:list>
            <text:list text:style-name="id1-3-2-3-30-4">
              <text:list-item text:style-override="id1-3-2-3-30-4-1">
                <text:number>b.</text:number>
                <text:p text:style-name="al">de voor de sector toepasselijke cao-schalen in relatie tot de zwaarte van de functie;</text:p>
              </text:list-item>
            </text:list>
            <text:list text:style-name="id1-3-2-3-30-5">
              <text:list-item text:style-override="id1-3-2-3-30-5-1">
                <text:number>c.</text:number>
                <text:p text:style-name="al">een redelijke toeslag voor overheadkosten;</text:p>
              </text:list-item>
            </text:list>
            <text:list text:style-name="id1-3-2-3-30-6">
              <text:list-item text:style-override="id1-3-2-3-30-6-1">
                <text:number>d.</text:number>
                <text:p text:style-name="al">een voor de sector reële mate van non-productiviteit van het personeel als gevolg van verlof, ziekte, scholing en werkoverleg;</text:p>
              </text:list-item>
            </text:list>
            <text:list text:style-name="id1-3-2-3-30-7">
              <text:list-item text:style-override="id1-3-2-3-30-7-1">
                <text:number>e.</text:number>
                <text:p text:style-name="al">kosten voor bijscholing van het personeel;</text:p>
              </text:list-item>
            </text:list>
            <text:list text:style-name="id1-3-2-3-30-8">
              <text:list-item text:style-override="id1-3-2-3-30-8-1">
                <text:number>f.</text:number>
                <text:p text:style-name="al">deskundigheidsbevordering voor werkers in de basisondersteuning en medewerkers in voorzieningen als onderwijs, kinderdagcentra en peuterspeelzalen; en</text:p>
              </text:list-item>
            </text:list>
            <text:list text:style-name="id1-3-2-3-30-9">
              <text:list-item text:style-override="id1-3-2-3-30-9-1">
                <text:number>g.</text:number>
                <text:p text:style-name="al">het gemeentelijk kwaliteitsbeleid.</text:p>
              </text:list-item>
            </text:list>
          </text:section>
          <text:section text:name="artikel_id1-3-2-3-31" text:style-name="artikel">
            <text:p text:style-name="artikel_kop_titel"><text:span text:style-name="artikel_kop_label">Artikel</text:span> <text:span text:style-name="artikel_kop_nr"> 14 </text:span> Vertrouwenspersoon</text:p>
            <text:list text:style-name="id1-3-2-3-31-2">
              <text:list-item text:style-override="id1-3-2-3-31-2">
                <text:number> 1. </text:number>
                <text:p text:style-name="al">Het college zorgt ervoor dat jeugdigen, ouders en pleegouders een beroep kunnen doen op een onafhankelijke vertrouwenspersoon.</text:p>
              </text:list-item>
              <text:list-item text:style-override="id1-3-2-3-31-3">
                <text:number> 2. </text:number>
                <text:p text:style-name="al">Het college wijst jeugdigen en ouders erop dat zij zich desgewenst kunnen laten bijstaan door een onafhankelijke vertrouwenspersoon.</text:p>
              </text:list-item>
            </text:list>
          </text:section>
          <text:section text:name="artikel_id1-3-2-3-32" text:style-name="artikel">
            <text:p text:style-name="artikel_kop_titel"><text:span text:style-name="artikel_kop_label">Artikel</text:span> <text:span text:style-name="artikel_kop_nr"> 15 </text:span> Klachtregeling</text:p>
            <text:list text:style-name="id1-3-2-3-32-2">
              <text:list-item text:style-override="id1-3-2-3-32-2">
                <text:number> 1. </text:number>
                <text:p text:style-name="al">De gemeentelijke klachtregeling is ook van toepassing op de afhandeling van klachten van cliënten die betrekking hebben op de wijze van afhandeling van meldingen en aanvragen als bedoeld in deze verordening.</text:p>
              </text:list-item>
              <text:list-item text:style-override="id1-3-2-3-32-3">
                <text:number> 2. </text:number>
                <text:p text:style-name="al">Aanbieders stellen een regeling vast voor de afhandeling van cliënten ten aanzien van alle door hen verstrekte of te verstrekken voorzieningen.</text:p>
              </text:list-item>
              <text:list-item text:style-override="id1-3-2-3-32-4">
                <text:number> 3. </text:number>
                <text:p text:style-name="al">Onverminderd andere handhavingsbevoegdheden ziet het college toe op de naleving van de klachtregelingen van aanbieders door periodieke overleggen met de aanbieders en indien nodig een periodiek cliënttevredenheidsonderzoek.</text:p>
              </text:list-item>
            </text:list>
          </text:section>
          <text:section text:name="artikel_id1-3-2-3-33" text:style-name="artikel">
            <text:p text:style-name="artikel_kop_titel"><text:span text:style-name="artikel_kop_label">Artikel</text:span> <text:span text:style-name="artikel_kop_nr"> 16 </text:span> Betrekken van ingezetenen bij het beleid</text:p>
            <text:list text:style-name="id1-3-2-3-33-2">
              <text:list-item text:style-override="id1-3-2-3-33-2">
                <text:number> 1. </text:number>
                <text:p text:style-name="al">Het college stelt ingezetenen vroegtijdig in de gelegenheid voorstellen voor het beleid betreffende maatschappelijke ondersteuning te doen, advies uit te brengen bij de besluitvorming over verordeningen en beleidsvoorstellen betreffende jeugdhulp en voorziet hen van ondersteuning om hun rol effectief te kunnen vervullen.</text:p>
              </text:list-item>
              <text:list-item text:style-override="id1-3-2-3-33-3">
                <text:number> 2. </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text:p>
              </text:list-item>
              <text:list-item text:style-override="id1-3-2-3-33-4">
                <text:number> 3. </text:number>
                <text:p text:style-name="al">Het college stelt nadere regels vast ter uitvoering van het tweede en derde lid.</text:p>
              </text:list-item>
            </text:list>
          </text:section>
          <text:section text:name="artikel_id1-3-2-3-34" text:style-name="artikel">
            <text:p text:style-name="artikel_kop_titel"><text:span text:style-name="artikel_kop_label">Artikel</text:span> <text:span text:style-name="artikel_kop_nr"> 17 </text:span> Controle</text:p>
            <text:list text:style-name="id1-3-2-3-34-2">
              <text:list-item text:style-override="id1-3-2-3-34-2">
                <text:number> 1. </text:number>
                <text:p text:style-name="al">Het college onderzoekt, al dan niet steekproefsgewijs, of de verstrekte voorzieningen worden gebruikt of besteed ten behoeve van het doel waarvoor ze verstrekt zijn.</text:p>
              </text:list-item>
              <text:list-item text:style-override="id1-3-2-3-34-3">
                <text:number> 2. </text:number>
                <text:p text:style-name="al">Het college kan nadere regels stellen met betrekking tot de controle op de besteding.</text:p>
              </text:list-item>
            </text:list>
          </text:section>
          <text:section text:name="artikel_id1-3-2-3-35" text:style-name="artikel">
            <text:p text:style-name="artikel_kop_titel"><text:span text:style-name="artikel_kop_label">Artikel</text:span> <text:span text:style-name="artikel_kop_nr"> 18 </text:span> Evaluatie</text:p>
            <text:p text:style-name="al">Het door het gemeentebestuur gevoerde beleid wordt eenmaal per twee jaar geëvalueerd. Het college zendt hiertoe telkens tweejaarlijks na de inwerkingtreding van de verordening aan de gemeenteraad een verslag over de doeltreffendheid en de effecten van de verordening in de praktijk.</text:p>
          </text:section>
          <text:section text:name="artikel_id1-3-2-3-36" text:style-name="artikel">
            <text:p text:style-name="artikel_kop_titel"><text:span text:style-name="artikel_kop_label">Artikel</text:span> <text:span text:style-name="artikel_kop_nr"> 19 </text:span> Nadere regels en hardheidsclausule</text:p>
            <text:list text:style-name="id1-3-2-3-36-2">
              <text:list-item text:style-override="id1-3-2-3-36-2">
                <text:number> 1. </text:number>
                <text:p text:style-name="al">In gevallen, de uitvoering van deze verordening betreffend, waarin deze verordening niet voorziet, beslist het college.</text:p>
              </text:list-item>
              <text:list-item text:style-override="id1-3-2-3-36-3">
                <text:number> 2. </text:number>
                <text:p text:style-name="al">Het college kan nadere regels stellen over de uitvoering van deze verordening.</text:p>
              </text:list-item>
              <text:list-item text:style-override="id1-3-2-3-36-4">
                <text:number> 3. </text:number>
                <text:p text:style-name="al">Het college kan in bijzondere gevallen ten gunste van de cliënt afwijken van de bepalingen van deze verordening indien toepassing van de verordening tot onbillijkheden van overwegende aard leidt.</text:p>
              </text:list-item>
            </text:list>
          </text:section>
          <text:section text:name="artikel_id1-3-2-3-37" text:style-name="artikel">
            <text:p text:style-name="artikel_kop_titel"><text:span text:style-name="artikel_kop_label">Artikel</text:span> <text:span text:style-name="artikel_kop_nr"> 20 </text:span> Inwerkingtreding en citeertitel</text:p>
            <text:list text:style-name="id1-3-2-3-37-2">
              <text:list-item text:style-override="id1-3-2-3-37-2">
                <text:number> 1. </text:number>
                <text:p text:style-name="al">Deze verordening treedt in werking op 1 januari 2015.</text:p>
              </text:list-item>
              <text:list-item text:style-override="id1-3-2-3-37-3">
                <text:number> 2. </text:number>
                <text:p text:style-name="al">Deze verordening wordt aangehaald als: Verordening jeugdhulp 2015.</text:p>
              </text:list-item>
            </text:list>
          </text:section>
          <text:p text:style-name="al"/>
          <text:p text:style-name="al">Aldus besloten in de openbare vergadering</text:p>
          <text:p text:style-name="al">van de raad der gemeente Leek,</text:p>
          <text:p text:style-name="al">d.d. 3 december 2014.</text:p>
          <text:p text:style-name="al"/>
          <text:p text:style-name="al">B.C. Hoekstra, voorzitter mevrouw F.M. Koop-Bouwman, griffier</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Leek.</text:p>
            </table:table-cell>
            <table:table-cell office:value-type="string" table:style-name="header.C">
              <text:p text:style-name="headerright"><text:span text:style-name="nr">
                      Nr. 91752</text:span><text:line-break/><text:date style:data-style-name="dag" text:fixed="true" text:date-value="2015-10-07"/><text:line-break/><text:date style:data-style-name="jaar" text:fixed="true" text:date-value="2015-10-0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91752</text:span><text:date style:data-style-name="nicedate" text:fixed="true" text:date-value="2015-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91752</text:span><text:date style:data-style-name="nicedate" text:fixed="true" text:date-value="2015-10-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Wijziging Verordening jeugdhulp gemeente Leek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0-07</meta:user-defined>
    <meta:user-defined meta:name="OVERHEIDop.publicationIssue">91752</meta:user-defined>
    <meta:user-defined meta:name="OVERHEIDop.GmbID/DC.identifier">gmb-2015-91752</meta:user-defined>
    <meta:user-defined meta:name="OVERHEID.Gemeente/DC.creator">Leek</meta:user-defined>
    <meta:user-defined meta:name="OVERHEID.TaxonomieBeleidsagenda/OVERHEID.category">Bestuur | Gemeenten</meta:user-defined>
    <meta:user-defined meta:name="OVERHEIDop.referentienummer">2015005768</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Leek</meta:user-defined>
    <meta:user-defined meta:name="OVERHEIDgvop.Informatietype/DC.type">Verordeningen</meta:user-defined>
    <meta:user-defined meta:name="OVERHEID.Gemeente/DCTERMS.publisher">Leek</meta:user-defined>
    <meta:user-defined meta:name="xs:date/OVERHEIDop.startdatum">2015-10-08</meta:user-defined>
    <meta:user-defined meta:name="OVERHEID.Gemeente/DC.spatial">Leek</meta:user-defined>
    <meta:user-defined meta:name="OVERHEIDop.versieInformatie"/>
  </office:meta>
</office:document-meta>
</file>