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AANVRAAG OMGEVINGSVERGUNNING, NIENKE VAN HICHTUMWEG NAAST NUMMER 45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woning op het perceel Nienke van Hichtumweg naast nummer 45 te Heerenveen (30-09-2015).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91633</text:span><text:line-break/><text:date style:data-style-name="dag" text:fixed="true" text:date-value="2015-10-07"/><text:line-break/><text:date style:data-style-name="jaar" text:fixed="true" text:date-value="2015-10-07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91633</text:span><text:date style:data-style-name="nicedate" text:fixed="true" text:date-value="2015-10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91633</text:span><text:date style:data-style-name="nicedate" text:fixed="true" text:date-value="2015-10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VRAAG OMGEVINGSVERGUNNING, NIENKE VAN HICHTUMWEG NAAST NUMMER 45 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10-07</meta:user-defined>
    <meta:user-defined meta:name="OVERHEIDop.publicationIssue">91633</meta:user-defined>
    <meta:user-defined meta:name="OVERHEIDop.GmbID/DC.identifier">gmb-2015-91633</meta:user-defined>
    <meta:user-defined meta:name="OVERHEID.Gemeente/DC.creator">Heerenveen</meta:user-defined>
    <meta:user-defined meta:name="OVERHEID.TaxonomieBeleidsagenda/OVERHEID.category">Huisvesting | Bouwen en verbouw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8SJ 45</meta:user-defined>
    <meta:user-defined meta:name="OVERHEIDop.woonplaats">Heerenveen</meta:user-defined>
    <meta:user-defined meta:name="OVERHEIDop.straatnaam">Nienke van Hichtumweg</meta:user-defined>
    <meta:user-defined meta:name="OVERHEID.Gemeente/OVERHEID.authority">Heerenveen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EPSG28992/DC.spatial">192745 553204</meta:user-defined>
    <meta:user-defined meta:name="OVERHEIDop.versieInformatie"/>
  </office:meta>
</office:document-meta>
</file>