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ONTWERPBESLUIT WET GELUIDHINDER, KEMPENAERSSINGEL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zij voornemens zijn een hogere waarde tot 51 dB vast te stellen ten gevolge van de Koornbeursweg voor een woning aan Kempenaerssingel 1 te Heerenveen. Dit ontwerpbesluit is genomen naar aanleiding van het ontwerp bestemmingsplan ‘Heerenveen – Kop van Midden’. </text:p>
            <text:p text:style-name="tussenkopcur">Ter inzage </text:p>
            <text:p text:style-name="common-al">De ontwerpbeschikking alsmede de daarbij behorende stukken liggen van 08-10-2015 tot en met 18-11-2015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tussenkopcur">Zienswijzen indienen</text:p>
            <text:p text:style-name="common-al">Gedurende voornoemde termijn kan een ieder zienswijzen tegen de ontwerpbeschikk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aanduiding vergunning/kenmerk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91529</text:span><text:line-break/><text:date style:data-style-name="dag" text:fixed="true" text:date-value="2015-10-07"/><text:line-break/><text:date style:data-style-name="jaar" text:fixed="true" text:date-value="2015-10-0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529</text:span><text:date style:data-style-name="nicedate" text:fixed="true" text:date-value="2015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529</text:span><text:date style:data-style-name="nicedate" text:fixed="true" text:date-value="2015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TWERPBESLUIT WET GELUIDHINDER, KEMPENAERSSINGEL 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0-07</meta:user-defined>
    <meta:user-defined meta:name="OVERHEIDop.publicationIssue">91529</meta:user-defined>
    <meta:user-defined meta:name="OVERHEIDop.GmbID/DC.identifier">gmb-2015-91529</meta:user-defined>
    <meta:user-defined meta:name="OVERHEID.Gemeente/DC.creator">Heerenveen</meta:user-defined>
    <meta:user-defined meta:name="OVERHEID.TaxonomieBeleidsagenda/OVERHEID.category">Natuur en milieu | Gelu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2DK 1</meta:user-defined>
    <meta:user-defined meta:name="OVERHEIDop.woonplaats">Heerenveen</meta:user-defined>
    <meta:user-defined meta:name="OVERHEIDop.straatnaam">Kempenaerssingel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1082 552153</meta:user-defined>
    <meta:user-defined meta:name="OVERHEIDop.versieInformatie"/>
  </office:meta>
</office:document-meta>
</file>