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BEKENDMAKING VERLENING VERGUNNING SPEELAUTOMATEN,WAECHSTEGE 4 ALDEBOARN</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aanwezig hebben van één speelautomaat (kansspelautomaat) voor het jaar 2015 op de locatie Waechstege 4 te Aldeboarn (26-01-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8952</text:span><text:line-break/><text:date style:data-style-name="dag" text:fixed="true" text:date-value="2015-02-04"/><text:line-break/><text:date style:data-style-name="jaar" text:fixed="true" text:date-value="2015-02-04"/><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952</text:span><text:date style:data-style-name="nicedate" text:fixed="true" text:date-value="2015-0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8952</text:span><text:date style:data-style-name="nicedate" text:fixed="true" text:date-value="2015-02-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EKENDMAKING VERLENING VERGUNNING SPEELAUTOMATEN,WAECHSTEGE 4 ALDEBOAR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04</meta:user-defined>
    <meta:user-defined meta:name="OVERHEIDop.publicationIssue">8952</meta:user-defined>
    <meta:user-defined meta:name="OVERHEIDop.GmbID/DC.identifier">gmb-2015-8952</meta:user-defined>
    <meta:user-defined meta:name="OVERHEID.Gemeente/DC.creator">Heerenveen</meta:user-defined>
    <meta:user-defined meta:name="OVERHEID.TaxonomieBeleidsagenda/OVERHEID.category">Economie | Ondernem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95JD 4</meta:user-defined>
    <meta:user-defined meta:name="OVERHEIDop.woonplaats">Aldeboarn</meta:user-defined>
    <meta:user-defined meta:name="OVERHEIDop.straatnaam">Waechstege</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88921 562426</meta:user-defined>
    <meta:user-defined meta:name="OVERHEIDop.versieInformatie"/>
  </office:meta>
</office:document-meta>
</file>