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NING EVENEMENTENVERGUNNING, FANZONE FC GRONINGEN OP EEN DEEL VAN P8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een fanzone van FC Groningen, voorafgaan aan de wedstrijd SC Heerenveen – FC Groningen op een deel van P8 te Heerenveen op 1 mei 2016. (22-09-2015). </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88555</text:span><text:line-break/><text:date style:data-style-name="dag" text:fixed="true" text:date-value="2015-09-30"/><text:line-break/><text:date style:data-style-name="jaar" text:fixed="true" text:date-value="2015-09-3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88555</text:span><text:date style:data-style-name="nicedate" text:fixed="true" text:date-value="2015-09-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88555</text:span><text:date style:data-style-name="nicedate" text:fixed="true" text:date-value="2015-09-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EVENEMENTENVERGUNNING, FANZONE FC GRONINGEN OP EEN DEEL VAN P8 HEERENVEEN</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9-30</meta:user-defined>
    <meta:user-defined meta:name="OVERHEIDop.publicationIssue">88555</meta:user-defined>
    <meta:user-defined meta:name="OVERHEIDop.GmbID/DC.identifier">gmb-2015-88555</meta:user-defined>
    <meta:user-defined meta:name="OVERHEID.Gemeente/DC.creator">Heerenveen</meta:user-defined>
    <meta:user-defined meta:name="OVERHEID.TaxonomieBeleidsagenda/OVERHEID.category">Cultuur en recreatie | Cultuur</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8448CN 53 2</meta:user-defined>
    <meta:user-defined meta:name="OVERHEIDop.woonplaats">Heerenveen</meta:user-defined>
    <meta:user-defined meta:name="OVERHEIDop.straatnaam">Neptunus</meta:user-defined>
    <meta:user-defined meta:name="OVERHEID.Gemeente/OVERHEID.authority">Heerenveen</meta:user-defined>
    <meta:user-defined meta:name="OVERHEIDgvop.Informatietype/DC.type">Beschikkingen | afhandeling</meta:user-defined>
    <meta:user-defined meta:name="OVERHEID.Gemeente/DCTERMS.publisher">Heerenveen</meta:user-defined>
    <meta:user-defined meta:name="OVERHEID.EPSG28992/DC.spatial">192598 553756</meta:user-defined>
    <meta:user-defined meta:name="OVERHEIDop.versieInformatie"/>
  </office:meta>
</office:document-meta>
</file>