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Hoorzittingen commissie bezwaarschriften 21 september 20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dviescommissie voor de behandeling van bezwaarschriften heeft op maandag 21 september 2015 vanaf 19.15 uur openbare hoorzittingen in het gemeentehuis Crackstate.</text:p>
            <text:p text:style-name="common-al">Het is mogelijk dat door omstandigheden de agenda na het verschijnen van deze publicatie wordt gewijzigd. Als u wilt weten of de agenda is veranderd, dan kunt u op de dag van de zitting contact opnemen met het secretariaat van de commissie: (05134) 617 615.</text:p>
            <text:p text:style-name="tussenkopcur">
            <text:span text:style-name="nadrukvet">Agenda</text:span>
          </text:p>
            <text:p text:style-name="common-al">19:15 Bezwaren tegen instemming met de aanleg van een uitweg aan de Domela Nieuwenhuisweg 44 en 46 te Heerenveen.</text:p>
            <text:p text:style-name="common-al">19:45 Bezwaren tegen de weigering exploitatievergunning voor een coffeeshop op de locatie Gedempte Molenwijk 11 te Heerenveen.</text:p>
            <text:p text:style-name="last-al">20:20 Bezwaren tegen het verlenen van een (Wabo) omgevingsvergunning voor de activiteiten bouwen en handelen in strijd met de regels van het bestemmingsplan op perceel Abe Lenstraboulevard 301 te Heerenve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85331</text:span><text:line-break/><text:date style:data-style-name="dag" text:fixed="true" text:date-value="2015-09-16"/><text:line-break/><text:date style:data-style-name="jaar" text:fixed="true" text:date-value="2015-09-16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85331</text:span><text:date style:data-style-name="nicedate" text:fixed="true" text:date-value="2015-09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85331</text:span><text:date style:data-style-name="nicedate" text:fixed="true" text:date-value="2015-09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Hoorzittingen commissie bezwaarschriften 21 september 2015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9-16</meta:user-defined>
    <meta:user-defined meta:name="OVERHEIDop.publicationIssue">85331</meta:user-defined>
    <meta:user-defined meta:name="OVERHEIDop.GmbID/DC.identifier">gmb-2015-85331</meta:user-defined>
    <meta:user-defined meta:name="OVERHEID.Gemeente/DC.creator">Heerenveen</meta:user-defined>
    <meta:user-defined meta:name="OVERHEID.TaxonomieBeleidsagenda/OVERHEID.category">Recht | Bezwaar en klacht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1ES 2</meta:user-defined>
    <meta:user-defined meta:name="OVERHEIDop.woonplaats">Heerenveen</meta:user-defined>
    <meta:user-defined meta:name="OVERHEIDop.straatnaam">Crackstraat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0851 552850</meta:user-defined>
    <meta:user-defined meta:name="OVERHEIDop.versieInformatie"/>
  </office:meta>
</office:document-meta>
</file>