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BEKENDMAKING MELDING WET MILIEUBEHEER,KIMSLEDE 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richten van een inrichting op het perceel Kimslede 7 te Heerenveen 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6905</text:span><text:line-break/><text:date style:data-style-name="dag" text:fixed="true" text:date-value="2015-01-28"/><text:line-break/><text:date style:data-style-name="jaar" text:fixed="true" text:date-value="2015-01-28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6905</text:span><text:date style:data-style-name="nicedate" text:fixed="true" text:date-value="2015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6905</text:span><text:date style:data-style-name="nicedate" text:fixed="true" text:date-value="2015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BEKENDMAKING MELDING WET MILIEUBEHEER,KIMSLEDE 7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1-28</meta:user-defined>
    <meta:user-defined meta:name="OVERHEIDop.publicationIssue">6905</meta:user-defined>
    <meta:user-defined meta:name="OVERHEIDop.GmbID/DC.identifier">gmb-2015-6905</meta:user-defined>
    <meta:user-defined meta:name="OVERHEID.Gemeente/DC.creator">Heerenveen</meta:user-defined>
    <meta:user-defined meta:name="OVERHEID.TaxonomieBeleidsagenda/OVERHEID.category">Natuur en milieu | Stoff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7GS 7</meta:user-defined>
    <meta:user-defined meta:name="OVERHEIDop.woonplaats">Heerenveen</meta:user-defined>
    <meta:user-defined meta:name="OVERHEIDop.straatnaam">Kimslede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88880 554155</meta:user-defined>
    <meta:user-defined meta:name="OVERHEIDop.versieInformatie"/>
  </office:meta>
</office:document-meta>
</file>