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VERLENGING BESLISTERMIJN AANVRAAG OMGEVINGSVERGUNNING, VULCANUS 25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van een bedrijfspand op het perceel Vulcanus 25 te Heerenveen  (13-05-2015)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63337</text:span><text:line-break/><text:date style:data-style-name="dag" text:fixed="true" text:date-value="2015-07-15"/><text:line-break/><text:date style:data-style-name="jaar" text:fixed="true" text:date-value="2015-07-15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3337</text:span><text:date style:data-style-name="nicedate" text:fixed="true" text:date-value="2015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3337</text:span><text:date style:data-style-name="nicedate" text:fixed="true" text:date-value="2015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VERLENGING BESLISTERMIJN AANVRAAG OMGEVINGSVERGUNNING, VULCANUS 25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7-15</meta:user-defined>
    <meta:user-defined meta:name="OVERHEIDop.publicationIssue">63337</meta:user-defined>
    <meta:user-defined meta:name="OVERHEIDop.GmbID/DC.identifier">gmb-2015-63337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CH 25</meta:user-defined>
    <meta:user-defined meta:name="OVERHEIDop.woonplaats">Heerenveen</meta:user-defined>
    <meta:user-defined meta:name="OVERHEIDop.straatnaam">Vulcanus</meta:user-defined>
    <meta:user-defined meta:name="OVERHEID.Gemeente/OVERHEID.authority">Heerenveen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EPSG28992/DC.spatial">192683 554196</meta:user-defined>
    <meta:user-defined meta:name="OVERHEIDop.versieInformatie"/>
  </office:meta>
</office:document-meta>
</file>