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6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6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ASTGESTELD PLAN VAN SCHOLEN 2016 – 2018 TER INZ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Heerenveen maakt bekend dat de gemeenteraad op 29 juni 2015 heeft vastgesteld het Plan van scholen basisonderwijs voor de periode 2016 -2018, zoals bedoeld in artikel 74 van de Wet op het primair onderwijs. Daarin is opgenomen een algemeen bijzondere basisschool te Heerenveen, uitgaande van de Stichting De Buitenkans, te starten op 1 augustus 2016.</text:p>
            <text:p text:style-name="tussenkopcur">
            <text:span text:style-name="nadrukvet">Inzage </text:span>
          </text:p>
            <text:p text:style-name="common-al">In overeenstemming met artikel 79, lid 1 van de Wet op het primair onderwijs wordt het plan gedurende zes weken voor een ieder ter inzage gelegd op de gemeentesecretarie van de gemeente. U kunt hiertoe van 8 juli 2015 tot en met 19 augustus 2015 deze inzien bij de afdeling Publiek, Crackstraat 2 te Heerenveen.</text:p>
            <text:p text:style-name="common-al">Alle relevante documenten met betrekking tot het hier bedoelde Plan van scholen 2016 – 2017 zijn als ook bijlage bij deze bekendmaking digitaal in te zien. </text:p>
            <text:p text:style-name="last-al">De ter inzage legging betreft de volgende documenten:</text:p>
            <text:list text:style-name="id1-3-2-1-1-6">
              <text:list-item text:style-override="id1-3-2-1-1-6-1">
                <text:number>1.</text:number>
                <text:p text:style-name="al">Het raadsbesluit d.d. 29 juni 2015 tot vaststelling van het betreffende Plan van scholen 2016 – 2018, inclusief het begeleidende raadsvoorstel.</text:p>
              </text:list-item>
              <text:list-item text:style-override="id1-3-2-1-1-6-2">
                <text:number>2.</text:number>
                <text:p text:style-name="al">De aanvraag d.d. 25 januari 2015, ingekomen d.d. 30 januari 2015, met het verzoek tot opneming van de betreffende basisschool op het gemeentelijk Plan van scholen, inclusief het bijbehorende stichtingsplan.</text:p>
              </text:list-item>
              <text:list-item text:style-override="id1-3-2-1-1-6-3">
                <text:number>3.</text:number>
                <text:p text:style-name="al">Een afschrift van onze brief d.d. 24 februari 2015, kenmerk 15.3001487, met het verzoek om aanvullende gegevens bij de aanvraag om plaatsing op het plan van scholen.</text:p>
              </text:list-item>
              <text:list-item text:style-override="id1-3-2-1-1-6-4">
                <text:number>4.</text:number>
                <text:p text:style-name="al">De brief van de aanvrager d.d. 28 maart 2015, ingekomen 30 maart 2015, met aanlevering van de bij de oorspronkelijke aanvraag ontbrekende stukken, te weten:</text:p>
              </text:list-item>
              <text:list-item text:style-override="id1-3-2-1-1-6-5">
                <text:number>5.</text:number>
                <text:p text:style-name="al">Het uittreksel uit het Handelsregister van de Kamer van Koophandel.</text:p>
              </text:list-item>
              <text:list-item text:style-override="id1-3-2-1-1-6-6">
                <text:number>6.</text:number>
                <text:p text:style-name="al">De opgestelde professionele leerlingenprognose van de te stichten algemeen bijzondere basisschool in de gemeente Heerenveen.</text:p>
              </text:list-item>
              <text:list-item text:style-override="id1-3-2-1-1-6-7">
                <text:number>7.</text:number>
                <text:p text:style-name="al">De statuten van Stichting De Buitenkans.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61072</text:span><text:line-break/><text:date style:data-style-name="dag" text:fixed="true" text:date-value="2015-07-07"/><text:line-break/><text:date style:data-style-name="jaar" text:fixed="true" text:date-value="2015-07-0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61072</text:span><text:date style:data-style-name="nicedate" text:fixed="true" text:date-value="2015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61072</text:span><text:date style:data-style-name="nicedate" text:fixed="true" text:date-value="2015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VASTGESTELD PLAN VAN SCHOLEN 2016 – 2018 TER INZAG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7-07</meta:user-defined>
    <meta:user-defined meta:name="OVERHEIDop.publicationIssue">61072</meta:user-defined>
    <meta:user-defined meta:name="OVERHEIDop.GmbID/DC.identifier">gmb-2015-61072</meta:user-defined>
    <meta:user-defined meta:name="OVERHEID.Gemeente/DC.creator">Heerenveen</meta:user-defined>
    <meta:user-defined meta:name="OVERHEID.TaxonomieBeleidsagenda/OVERHEID.category">Onderwijs en wetenschap | Basisonderwijs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op.externeBijlage">exb-2015-17682</meta:user-defined>
    <meta:user-defined meta:name="OVERHEIDop.externeBijlage">exb-2015-17683</meta:user-defined>
    <meta:user-defined meta:name="OVERHEIDop.externeBijlage">exb-2015-17684</meta:user-defined>
    <meta:user-defined meta:name="OVERHEIDop.externeBijlage">exb-2015-17685</meta:user-defined>
    <meta:user-defined meta:name="OVERHEIDop.externeBijlage">exb-2015-17686</meta:user-defined>
    <meta:user-defined meta:name="OVERHEIDop.externeBijlage">exb-2015-17687</meta:user-defined>
    <meta:user-defined meta:name="OVERHEIDop.externeBijlage">exb-2015-17688</meta:user-defined>
    <meta:user-defined meta:name="OVERHEID.Gemeente/DC.spatial">Heerenveen</meta:user-defined>
    <meta:user-defined meta:name="OVERHEIDop.versieInformatie"/>
  </office:meta>
</office:document-meta>
</file>