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 VERLENING OMGEVINGSVERGUNNING, BOSPAD 3 TE BONTEBO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vervanging) op het perceel Bospad 3 te Bontebok (01-07-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60104</text:span><text:line-break/><text:date style:data-style-name="dag" text:fixed="true" text:date-value="2015-07-08"/><text:line-break/><text:date style:data-style-name="jaar" text:fixed="true" text:date-value="2015-07-08"/><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60104</text:span><text:date style:data-style-name="nicedate" text:fixed="true" text:date-value="2015-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60104</text:span><text:date style:data-style-name="nicedate" text:fixed="true" text:date-value="2015-07-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MGEVINGSVERGUNNING, BOSPAD 3 TE BONTEBOK</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7-08</meta:user-defined>
    <meta:user-defined meta:name="OVERHEIDop.publicationIssue">60104</meta:user-defined>
    <meta:user-defined meta:name="OVERHEIDop.GmbID/DC.identifier">gmb-2015-60104</meta:user-defined>
    <meta:user-defined meta:name="OVERHEID.Gemeente/DC.creator">Heerenveen</meta:user-defined>
    <meta:user-defined meta:name="OVERHEID.TaxonomieBeleidsagenda/OVERHEID.category">Huisvesting | Bouwen en verbouw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15AN 3</meta:user-defined>
    <meta:user-defined meta:name="OVERHEIDop.woonplaats">Bontebok</meta:user-defined>
    <meta:user-defined meta:name="OVERHEIDop.straatnaam">Bospad</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98792 552128</meta:user-defined>
    <meta:user-defined meta:name="OVERHEIDop.versieInformatie"/>
  </office:meta>
</office:document-meta>
</file>