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RECTIFICATIE- INSPRAAK AANWIJZINGSBESLUIT EN NADERE REGEL KAMPEERPLAATSEN BUITEN KAMPEERTERREINEN HEERENVEEN 2015</text:p>
      <text:section text:name="zakelijke-mededeling_id1-3-2" text:style-name="zakelijke-mededeling">
        <text:section text:name="zakelijke-mededeling-tekst_id1-3-2-1" text:style-name="zakelijke-mededeling-tekst">
          <text:section text:name="tekst_id1-3-2-1-1" text:style-name="tekst">
            <text:p text:style-name="common-al">Bij de terinzagelegging van het “Aanwijzingsbesluit en nadere regel kampeerplaatsen buiten kampeerterreinen Heerenveen 2015” is een onjuiste termijn van inspraak vermeld. De einddatum van de terinzagelegging moet een dag later zijn, namelijk 22 juli 2015. De termijn van terinzagelegging wordt niet opnieuw gestart. Onderstaande tekst is een herhaling van de eerdere bekendmaking met dien verstande dat de juiste einddatum van de terinzagelegging wordt vermeld.</text:p>
            <text:p text:style-name="common-al">Het college van burgemeester en wethouders van Heerenveen maakt bekend dat zij op 26 mei 2015 heeft kennisgenomen van de ontwerpen van het aanwijzingsbesluit en de nadere regel kampeerplaatsen buiten kampeerterreinen Heerenveen 2015. </text:p>
            <text:p text:style-name="common-al">Het college heeft besloten de ontwerpbesluiten vrij te geven voor inspraak.</text:p>
            <text:p text:style-name="tussenkopcur">Ter inzage en zienswijzen </text:p>
            <text:p text:style-name="common-al">De ontwerpen van het aanwijzingsbesluit en de nadere regel zijn in te zien op www.heerenveen.nl onder ‘bekendmakingen’.  </text:p>
            <text:p text:style-name="common-al">In het kader van inspraak als bedoeld in de Inspraakverordening kan van 11 juni 2015 tot en met 22 juli 2015  door ingezetenen en belanghebbenden naar keuze schriftelijk of mondeling een zienswijze op de ontwerpbesluiten worden ingediend bij het college van burgemeester en wethouders van Heerenveen, t.a.v. afdeling Vergunningen, Postbus 15.000, 8440 GA Heerenveen.</text:p>
            <text:p text:style-name="common-al">Indien u een mondelinge zienswijze wilt geven kunt u gedurende voornoemde periode contact opnemen met mevrouw R.S. Anema-Meulenaar, telefoon 14 0513.</text:p>
            <text:p text:style-name="common-al">Per e-mail kan ook naar: r.anema@heerenveen.nl met vermelding van het onderwerp: ‘Zienswijze kampeerplaatsen buiten kampeerterreinen’.</text:p>
            <text:p text:style-name="tussenkopcur">Vervolg op de inspraak</text:p>
            <text:p text:style-name="common-al">Het college beoordeelt of de zienswijzen zullen leiden tot inhoudelijke aanpassing van de ontwerpbesluiten.</text:p>
            <text:p text:style-name="common-al">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ontwerp besluiten wordt overgegaan. Het eindverslag wordt op de gebruikelijke wijze openbaar gemaakt.</text:p>
            <text:p text:style-name="last-al">Na afloop van de inspraaktermijn zal het college het aanwijzingsbesluit en de nadere regel vaststellen en bekendmaken in het digitale Gemeenteblad op www.overheid.nl.</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58884</text:span><text:line-break/><text:date style:data-style-name="dag" text:fixed="true" text:date-value="2015-07-01"/><text:line-break/><text:date style:data-style-name="jaar" text:fixed="true" text:date-value="2015-07-0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8884</text:span><text:date style:data-style-name="nicedate" text:fixed="true" text:date-value="2015-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8884</text:span><text:date style:data-style-name="nicedate" text:fixed="true" text:date-value="2015-07-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RECTIFICATIE- INSPRAAK AANWIJZINGSBESLUIT EN NADERE REGEL KAMPEERPLAATSEN BUITEN KAMPEERTERREINEN HEERENVEEN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7-01</meta:user-defined>
    <meta:user-defined meta:name="OVERHEIDop.publicationIssue">58884</meta:user-defined>
    <meta:user-defined meta:name="OVERHEIDop.GmbID/DC.identifier">gmb-2015-58884</meta:user-defined>
    <meta:user-defined meta:name="OVERHEID.Gemeente/DC.creator">Heerenveen</meta:user-defined>
    <meta:user-defined meta:name="OVERHEID.TaxonomieBeleidsagenda/OVERHEID.category">Cultuur en recreatie | Recreatie</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Overige besluiten van algemene strekking</meta:user-defined>
    <meta:user-defined meta:name="OVERHEID.Gemeente/DCTERMS.publisher">Heerenveen</meta:user-defined>
    <meta:user-defined meta:name="OVERHEIDop.externeBijlage">exb-2015-17040</meta:user-defined>
    <meta:user-defined meta:name="OVERHEIDop.externeBijlage">exb-2015-17041</meta:user-defined>
    <meta:user-defined meta:name="OVERHEID.Gemeente/DC.spatial">Heerenveen</meta:user-defined>
    <meta:user-defined meta:name="OVERHEIDop.versieInformatie"/>
  </office:meta>
</office:document-meta>
</file>