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EVENEMENTENVERGUNNING, CRACKSTRAAT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organiseren van het avro/tros muziekfeest op 30 juni 2015 op de locatie Crackstraat te Heerenveen (23-06-2015). </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58310</text:span><text:line-break/><text:date style:data-style-name="dag" text:fixed="true" text:date-value="2015-07-01"/><text:line-break/><text:date style:data-style-name="jaar" text:fixed="true" text:date-value="2015-07-01"/><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8310</text:span><text:date style:data-style-name="nicedate" text:fixed="true" text:date-value="2015-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8310</text:span><text:date style:data-style-name="nicedate" text:fixed="true" text:date-value="2015-07-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EVENEMENTENVERGUNNING, CRACKSTRAAT TE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7-01</meta:user-defined>
    <meta:user-defined meta:name="OVERHEIDop.publicationIssue">58310</meta:user-defined>
    <meta:user-defined meta:name="OVERHEIDop.GmbID/DC.identifier">gmb-2015-58310</meta:user-defined>
    <meta:user-defined meta:name="OVERHEID.Gemeente/DC.creator">Heerenveen</meta:user-defined>
    <meta:user-defined meta:name="OVERHEID.TaxonomieBeleidsagenda/OVERHEID.category">Cultuur en recreatie | Cultuur</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1ES</meta:user-defined>
    <meta:user-defined meta:name="OVERHEIDop.woonplaats">Heerenveen</meta:user-defined>
    <meta:user-defined meta:name="OVERHEIDop.straatnaam">Crackstraat</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0832 552828</meta:user-defined>
    <meta:user-defined meta:name="OVERHEIDop.versieInformatie"/>
  </office:meta>
</office:document-meta>
</file>