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Ontwerp-wijzigingsplan ‘Aengwirderweg 433 Gersloot’ ter inz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met ingang van donderdag 2 juli 2015, het ontwerp-wijzigingsplan ‘Aengwirderweg 433 Gersloot’<text:span text:style-name="nadrukvet"> </text:span>(met imro-code NL.IMRO.0074.Wpaengw433-OW02) gedurende zes weken ter inzage ligt. Met dit ontwerp-wijzigingsplan willen burgemeester en wethouders toepassing geven aan het bepaalde in artikel 28, sub b, van de regels van het bestemmingsplan ‘Aengwirderweg’ jo. artikel 3.6 van de Wet ruimtelijke ordening. Het ontwerp-wijzigingsplan heeft betrekking op het perceel Aengwirderweg 433 te Gersloot en beoogt de bestemming van dit perceel te wijzigen van ‘Maatschappelijk’ in ‘Wonen-2’. Daarmee wordt aan het voormalige schoolgebouw op dit perceel een woonfunctie toegekend. </text:p>
            <text:p text:style-name="common-al">
            <text:span text:style-name="nadrukvet">Ter Inzage </text:span>
          </text:p>
            <text:p text:style-name="common-al">
            <text:span text:style-name="nadrukcur">digitaal</text:span>
          </text:p>
            <text:p text:style-name="common-al">Het ontwerp-bestemmingsplan kan digitaal worden ingezien op <text:span text:style-name="nadrukondlijn">www.ruimtelijkeplannen.nl</text:span>.  Op deze website selecteert u het tabblad "bestemmingsplannen", waarna u de mogelijkheid heeft het ontwerp-bestemmingsplan op te roepen via het invullen van de locatie, de naam of het planid-nummer (NL.IMRO.0074.Wpaengw433-OW02) van het ontwerp-bestemmingsplan. </text:p>
            <text:p text:style-name="common-al">
            <text:span text:style-name="nadrukcur">papieren versie</text:span>
          </text:p>
            <text:p text:style-name="common-al">Het ontwerp-bestemmingsplan kan tevens gedurende de hiervoor genoemde termijn, tijdens openingsuren, worden ingezien bij de receptie van het gemeentehuis, Crackstraat 2 te Heerenveen.  </text:p>
            <text:p text:style-name="common-al">
            <text:span text:style-name="nadrukvet">Zienswijzen </text:span>
          </text:p>
            <text:p text:style-name="common-al">Gedurende de termijn van ter inzage ligging kunnen belanghebbenden schriftelijk of mondeling een zienswijze indienen. </text:p>
            <text:p text:style-name="common-al">
            <text:span text:style-name="nadrukcur">Schriftelijk </text:span>
          </text:p>
            <text:p text:style-name="common-al">Schriftelijke zienswijzen op het ontwerpbestemmingsplan kunnen worden ingediend bij burgemeester en wethouders van Heerenveen, Postbus 15.000, 8440 GA HEERENVEEN. Een zienswijze dient de volgende informatie te bevatten: naam/handtekening en adres van de indiener, datum en redenen van de zienswijze. Het is niet mogelijk per e-mail een zienswijze kenbaar te maken. </text:p>
            <text:p text:style-name="common-al">
            <text:span text:style-name="nadrukcur">Mondeling </text:span>
          </text:p>
            <text:p text:style-name="common-al">Om mondelinge zienswijzen in te dienen kan contact worden opgenomen met de heer Steven Doelman op telefoonnummer 14 0513 (tijdens kantooruren) of per e-mail <text:a xlink:href="mailto:s.doelman@heerenveen.nl" xlink:type="simple">s.doelman@heerenveen.nl</text:a>. </text:p>
            <text:p text:style-name="last-al"/>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58018</text:span><text:line-break/><text:date style:data-style-name="dag" text:fixed="true" text:date-value="2015-07-01"/><text:line-break/><text:date style:data-style-name="jaar" text:fixed="true" text:date-value="2015-07-0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8018</text:span><text:date style:data-style-name="nicedate" text:fixed="true" text:date-value="2015-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8018</text:span><text:date style:data-style-name="nicedate" text:fixed="true" text:date-value="2015-07-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twerp-wijzigingsplan ‘Aengwirderweg 433 Gersloot’ ter inzage</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7-01</meta:user-defined>
    <meta:user-defined meta:name="OVERHEIDop.publicationIssue">58018</meta:user-defined>
    <meta:user-defined meta:name="OVERHEIDop.GmbID/DC.identifier">gmb-2015-58018</meta:user-defined>
    <meta:user-defined meta:name="OVERHEID.Gemeente/DC.creator">Heerenveen</meta:user-defined>
    <meta:user-defined meta:name="OVERHEID.TaxonomieBeleidsagenda/OVERHEID.category">Ruimte en infrastructuur | Ruimtelijke ordening</meta:user-defined>
    <meta:user-defined meta:name="OVERHEIDop.Ruimtelijkplan/OVERHEIDop.bekendmakingBetreffendePlan">NL.IMRO.0074.Wpaengw433-OW02</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Plannen | ruimtelijk</meta:user-defined>
    <meta:user-defined meta:name="OVERHEID.Gemeente/DCTERMS.publisher">Heerenveen</meta:user-defined>
    <meta:user-defined meta:name="xs:date/OVERHEIDop.startdatum">2015-07-01</meta:user-defined>
    <meta:user-defined meta:name="xs:date/OVERHEIDop.einddatum">2015-08-14</meta:user-defined>
    <meta:user-defined meta:name="OVERHEID.Gemeente/DC.spatial">Heerenveen</meta:user-defined>
    <meta:user-defined meta:name="OVERHEIDop.versieInformatie"/>
  </office:meta>
</office:document-meta>
</file>