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3-1">
      <text:list-level-style-bullet text:bullet-char="-" text:level="1">
        <style:list-level-properties text:min-label-width="10mm"/>
      </text:list-level-style-bullet>
    </text:list-style>
    <text:list-style style:name="id1-3-2-2-1-3-3-2">
      <text:list-level-style-bullet text:bullet-char="-" text:level="1">
        <style:list-level-properties text:min-label-width="10mm"/>
      </text:list-level-style-bullet>
    </text:list-style>
    <text:list-style style:name="id1-3-2-4-1-14">
      <text:list-level-style-bullet text:bullet-char="-" text:level="1">
        <style:list-level-properties text:min-label-width="10mm"/>
      </text:list-level-style-bullet>
    </text:list-style>
    <text:list-style style:name="id1-3-2-4-1-14-1">
      <text:list-level-style-bullet text:bullet-char="-" text:level="1">
        <style:list-level-properties text:min-label-width="10mm"/>
      </text:list-level-style-bullet>
    </text:list-style>
    <text:list-style style:name="id1-3-2-4-1-14-2">
      <text:list-level-style-bullet text:bullet-char="-" text:level="1">
        <style:list-level-properties text:min-label-width="10mm"/>
      </text:list-level-style-bullet>
    </text:list-style>
    <text:list-style style:name="id1-3-2-4-1-14-3">
      <text:list-level-style-bullet text:bullet-char="-" text:level="1">
        <style:list-level-properties text:min-label-width="10mm"/>
      </text:list-level-style-bullet>
    </text:list-style>
  </office:automatic-styles>
  <office:body>
    <office:text>
      <text:p text:style-name="new_page_staatscourant"/>
      <text:p text:style-name="single-kop-titel">Gemeente Nijkerk - Beleidsregels re-integratie 2015</text:p>
      <text:section text:name="regeling_id1-3-2" text:style-name="regeling">
        <text:section text:name="aanhef_id1-3-2-1" text:style-name="aanhef">
          <text:section text:name="preambule_id1-3-2-1-1" text:style-name="preambule">
            <text:p text:style-name="al">
            <text:span text:style-name="nadrukvet">Collegebesluit registratienummer 463519</text:span>
          </text:p>
            <text:p text:style-name="al">Het college van burgemeester en wethouders van de gemeente Nijkerk,</text:p>
            <text:p text:style-name="al">gelet op artikel 6 lid 2, 8a lid 1 aanhef en onderdelen a, c, d en e, 8a lid 2, 10b lid 4, artikel 31 lid 2 onder n en r van de Participatiewet (PW), artikel 8 lid 2 en 5 van de Wet inkomensvoorziening oudere en gedeeltelijk arbeidsongeschikte werkloze werknemers (IOAW), artikel 8 lid 3 en 9 van de Wet inkomensvoorziening oudere en gedeeltelijk arbeidsongeschikte gewezen zelfstandigen (IOAZ) en de Re-integratieverordening;</text:p>
            <text:p text:style-name="al">
            <text:span text:style-name="nadrukvet">b e s l u i t</text:span> vast te stellen de:</text:p>
            <text:p text:style-name="al">    </text:p>
          </text:section>
        </text:section>
        <text:section text:name="regeling-tekst_id1-3-2-2" text:style-name="regeling-tekst">
          <text:section text:name="hoofdstuk_id1-3-2-2-1" text:style-name="hoofdstuk">
            <text:p text:style-name="hoofdstuk_kop">
              <text:span text:style-name="nadrukvet">
                <text:span text:style-name="nadrukvet">Beleidsregels re-integratie 2015</text:span>
              </text:span>
            </text:p>
            <text:section text:name="artikel_id1-3-2-2-1-2" text:style-name="artikel">
              <text:p text:style-name="artikel_kop_titel"><text:span text:style-name="artikel_kop_label">Artikel</text:span> <text:span text:style-name="artikel_kop_nr">1.</text:span> 
                <text:span text:style-name="nadrukvet">Begripsbepalingen</text:span>
              </text:p>
              <text:list text:style-name="id1-3-2-2-1-2-2">
                <text:list-item text:style-override="id1-3-2-2-1-2-2-1">
                  <text:number>a.</text:number>
                  <text:p text:style-name="al">
                  <text:span text:style-name="nadrukcur">Aanvullende inkomstenvrijlating</text:span>: de inkomstenvrijlating als bedoeld in artikel 31 lid 2 onder r PW, artikel 8 lid 5 IOAW en artikel 8 lid 9 IOAZ;</text:p>
                </text:list-item>
                <text:list-item text:style-override="id1-3-2-2-1-2-2-2">
                  <text:number>b.</text:number>
                  <text:p text:style-name="al">
                  <text:span text:style-name="nadrukcur">Algemene inkomstenvrijlating</text:span>: de inkomstenvrijlating als bedoeld in artikel 31 lid 2 onder n PW, artikel 8 lid 2 IOAW en artikel 8 lid 3 IOAZ;</text:p>
                </text:list-item>
                <text:list-item text:style-override="id1-3-2-2-1-2-2-3">
                  <text:number>c.</text:number>
                  <text:p text:style-name="al">
                  <text:span text:style-name="nadrukcur">Uitkeringsgerechtigde</text:span>: degene die een periodieke uitkering voor levensonderhoud ontvangt op grond van de PW, IOAW of IOAZ.</text:p>
                </text:list-item>
              </text:list>
            </text:section>
            <text:section text:name="artikel_id1-3-2-2-1-3" text:style-name="artikel">
              <text:p text:style-name="artikel_kop_titel"><text:span text:style-name="artikel_kop_label">Artikel</text:span> <text:span text:style-name="artikel_kop_nr"> 2. </text:span> 
                <text:span text:style-name="nadrukvet">Doelgroep re-integratievoorzieningen</text:span>
              </text:p>
              <text:p text:style-name="al">Re-integratievoorzieningen worden alleen ingezet als </text:p>
              <text:list text:style-name="id1-3-2-2-1-3-3">
                <text:list-item text:style-override="id1-3-2-2-1-3-3-1">
                  <text:number>-</text:number>
                  <text:p text:style-name="al">door de inzet van deze voorzieningen algemeen geaccepteerde arbeid binnen een jaar mogelijk wordt, of</text:p>
                </text:list-item>
                <text:list-item text:style-override="id1-3-2-2-1-3-3-2">
                  <text:number>-</text:number>
                  <text:p text:style-name="al">door de inzet van de voorzieningen beschut werk, begeleiding op de werkplek, no-riskpolis en/of loonkostensubsidie, algemeen geaccepteerde arbeid binnen twee jaar mogelijk wordt.</text:p>
                </text:list-item>
              </text:list>
            </text:section>
            <text:section text:name="artikel_id1-3-2-2-1-4" text:style-name="artikel">
              <text:p text:style-name="artikel_kop_titel"><text:span text:style-name="artikel_kop_label">Artikel</text:span> <text:span text:style-name="artikel_kop_nr"> 3. </text:span> 
                <text:span text:style-name="nadrukvet">Loonkostensubsidie</text:span>
              </text:p>
              <text:p text:style-name="al">Het college zet de voorziening loonkostensubsidie niet in indien een belanghebbende een loonwaarde heeft van minder dan 50%.</text:p>
            </text:section>
            <text:section text:name="artikel_id1-3-2-2-1-5" text:style-name="artikel">
              <text:p text:style-name="artikel_kop_titel"><text:span text:style-name="artikel_kop_label">Artikel</text:span> <text:span text:style-name="artikel_kop_nr"> 4. </text:span> 
                <text:span text:style-name="nadrukvet">Recht op algemene inkomstenvrijlating</text:span>
              </text:p>
              <text:p text:style-name="al">De uitkeringsgerechtigde heeft gedurende drie aaneengesloten maanden recht op algemene inkomstenvrijlating vanaf de eerste maand dat hij werkt, indien de werkzaamheden of urenuitbreiding na aanvang van de uitkering zijn ontstaan.</text:p>
            </text:section>
            <text:section text:name="artikel_id1-3-2-2-1-6" text:style-name="artikel">
              <text:p text:style-name="artikel_kop_titel"><text:span text:style-name="artikel_kop_label">Artikel</text:span> <text:span text:style-name="artikel_kop_nr"> 5. </text:span> 
                <text:span text:style-name="nadrukvet">Recht op aanvullende inkomstenvrijlating</text:span>
              </text:p>
              <text:p text:style-name="al">De uitkeringsgerechtigde alleenstaande ouder die de volledige zorg heeft voor een ten laste komend kind tot 12 jaar en die inkomsten uit reguliere arbeid ontvangt, komt, direct aansluitend op algemene inkomstenvrijlating, gedurende drie maanden in aanmerking voor aanvullende inkomstenvrijlating.</text:p>
            </text:section>
            <text:section text:name="artikel_id1-3-2-2-1-7" text:style-name="artikel">
              <text:p text:style-name="artikel_kop_titel"><text:span text:style-name="artikel_kop_label">Artikel</text:span> <text:span text:style-name="artikel_kop_nr"> 6. </text:span> 
                <text:span text:style-name="nadrukvet">Frequentie</text:span>
              </text:p>
              <text:p text:style-name="al">Inkomstenvrijlatingen worden niet vaker dan eenmaal per uitkeringsperiode toegepast.</text:p>
            </text:section>
            <text:section text:name="artikel_id1-3-2-2-1-8" text:style-name="artikel">
              <text:p text:style-name="artikel_kop_titel"><text:span text:style-name="artikel_kop_label">Artikel</text:span> <text:span text:style-name="artikel_kop_nr"> 7. </text:span> 
                <text:span text:style-name="nadrukvet">Uitsluiting van het recht op inkomstenvrijlating</text:span>
              </text:p>
              <text:p text:style-name="al">Uitgesloten van het recht op inkomstenvrijlating zijn inkomsten uit illegale werkzaamheden of die zijn verzwegen.</text:p>
            </text:section>
            <text:section text:name="artikel_id1-3-2-2-1-9" text:style-name="artikel">
              <text:p text:style-name="artikel_kop_titel"><text:span text:style-name="artikel_kop_label">Artikel</text:span> <text:span text:style-name="artikel_kop_nr"> 8. </text:span> 
                <text:span text:style-name="nadrukvet">Intrekken beleidsregels</text:span>
              </text:p>
              <text:p text:style-name="al">De Beleidsregels re-integratie 2013, vastgesteld op 17 december 2013, worden ingetrokken.</text:p>
            </text:section>
            <text:section text:name="artikel_id1-3-2-2-1-10" text:style-name="artikel">
              <text:p text:style-name="artikel_kop_titel"><text:span text:style-name="artikel_kop_label">Artikel</text:span> <text:span text:style-name="artikel_kop_nr"> 9. </text:span> 
                <text:span text:style-name="nadrukvet">Overgangsrecht inkomstenvrijlating</text:span>
              </text:p>
              <text:p text:style-name="al">De uitkeringsgerechtigde die op het moment van inwerkingtreding van deze beleidsregels recht heeft op inkomstenvrijlating op grond van de Beleidsregels re-integratie 2013, behoudt dit recht, tenzij toepassing van de Beleidsregels re-integratie 2015 voor hem gunstiger is. </text:p>
            </text:section>
            <text:section text:name="artikel_id1-3-2-2-1-11" text:style-name="artikel">
              <text:p text:style-name="artikel_kop_titel"><text:span text:style-name="artikel_kop_label">Artikel</text:span> <text:span text:style-name="artikel_kop_nr"> 10. </text:span> 
                <text:span text:style-name="nadrukvet">Inwerkingtreding</text:span>
              </text:p>
              <text:p text:style-name="al">Deze beleidsregels worden bekendgemaakt in het elektronisch gemeenteblad en treden in werking met ingang van de dag na de bekendmaking.</text:p>
            </text:section>
            <text:section text:name="artikel_id1-3-2-2-1-12" text:style-name="artikel">
              <text:p text:style-name="artikel_kop_titel"><text:span text:style-name="artikel_kop_label">Artikel</text:span> <text:span text:style-name="artikel_kop_nr"> 11. </text:span> 
                <text:span text:style-name="nadrukvet">Citeertitel</text:span>
              </text:p>
              <text:p text:style-name="al">Deze beleidsregels worden aangehaald als: Beleidsregels re-integratie 2015.</text:p>
              <text:p text:style-name="al">     </text:p>
            </text:section>
            <text:p text:style-name="hoofdstuk_bottom"/>
          </text:section>
        </text:section>
        <text:section text:name="regeling-sluiting_id1-3-2-3" text:style-name="regeling-sluiting">
          <text:section text:name="slotformulering_id1-3-2-3-1" text:style-name="slotformulering">
            <text:p text:style-name="al"> Aldus vastgesteld in de vergadering van burgemeester en wethouders van Nijkerk d.d. 23 juni 2015,</text:p>
            <text:p text:style-name="al">de secretaris, mevrouw mr. M.D. Haalstra.</text:p>
            <text:p text:style-name="al">de burgemeester, de heer mr. drs. G.D. Renkema.</text:p>
          </text:section>
          <text:section text:name="gegeven_id1-3-2-3-2" text:style-name="gegeven">
            <text:p text:style-name="dagtekening">
            <text:span text:style-name="datum">      </text:span>
          </text:p>
          </text:section>
        </text:section>
        <text:section text:name="nota-toelichting_id1-3-2-4" text:style-name="nota-toelichting">
          <text:section text:name="bijlage_id1-3-2-4-1" text:style-name="bijlage">
            <text:p text:style-name="bijlage_top"/>
            <text:p text:style-name="hoofdstuk_kop"><text:span text:style-name="label">TOELICHTING </text:span> <text:span text:style-name="nr"/> </text:p>
            <text:p text:style-name="tussenkopcur">
            <text:span text:style-name="nadrukvet">Artikelsgewijze toelichting</text:span>
          </text:p>
            <text:p text:style-name="tussenkopcur">
            <text:span text:style-name="nadrukvet">Artikel 2</text:span>
            <text:span text:style-name="nadrukvet">. Doelgroep re-integratievoorzieningen</text:span>
          </text:p>
            <text:p text:style-name="al">In praktijk blijkt dat betaald werk met de huidige stand van zaken op de arbeidsmarkt alleen binnen de vermelde termijnen haalbaar is als een belanghebbende voldoet aan de volgende criteria: </text:p>
            <text:p text:style-name="al">- hij is jonger dan 55 jaar en</text:p>
            <text:p text:style-name="al">- is korter dan 3 jaar werkloos en</text:p>
            <text:p text:style-name="al">- kan op spreekniveau begrijpelijk communiceren (spreken en luisteren) en</text:p>
            <text:p text:style-name="al">- er zijn geen acute problemen die werk in de weg staan (en, indien van toepassing)</text:p>
            <text:p text:style-name="al">- kinderopvang is geregeld of is te regelen.</text:p>
            <text:p text:style-name="tussenkopcur">
            <text:span text:style-name="nadrukvet">Artikel 3. </text:span>
            <text:span text:style-name="nadrukvet">Loonkostensubsidie</text:span>
          </text:p>
            <text:p text:style-name="al">Indien de loonwaarde minder dan 50% bedraagt, vindt het college de betreffende functie niet passend. Er moet dan worden gezocht naar een passende functie. De raad heeft hierover al een besluit genomen in het ‘Aanvullend beleidskader voor de vernieuwing van het Sociaal Domein’.</text:p>
            <text:p text:style-name="tussenkopcur">
            <text:span text:style-name="nadrukvet">Artikel 4. Recht op algemene inkomstenvrijlating</text:span>
          </text:p>
            <text:p text:style-name="al">Voorbeelden:</text:p>
            <text:list text:style-name="id1-3-2-4-1-14">
              <text:list-item text:style-override="id1-3-2-4-1-14-1">
                <text:number>-</text:number>
                <text:p text:style-name="al">Belanghebbende werkt 12 uur per week, komt in de uitkering en blijft 12 uur per week werken </text:p>
                <text:p text:style-name="al">&gt;&gt; geen recht op vrijlating omdat hij de werkzaamheden al had toen hij in de uitkering had, en er ook geen urenuitbreiding is.</text:p>
              </text:list-item>
              <text:list-item text:style-override="id1-3-2-4-1-14-2">
                <text:number>-</text:number>
                <text:p text:style-name="al">Belanghebbende werkt niet en komt in de uitkering. Na een maand gaat hij 10 uur per week werken</text:p>
                <text:p text:style-name="al">&gt;&gt; recht op vrijlating, want hij werkte nog niet toen hij in de uitkering kwam.</text:p>
              </text:list-item>
              <text:list-item text:style-override="id1-3-2-4-1-14-3">
                <text:number>-</text:number>
                <text:p text:style-name="al">Belanghebbende werkt 16 uur per week, komt in de uitkering en gaat na verloop van tijd 20 uur per week werken</text:p>
                <text:p text:style-name="al">&gt;&gt; recht op vrijlating want er is sprake van urenuitbreiding (al dan niet bij dezelfde werkgever). De vrijlating gaat in per datum urenvrijlating.</text:p>
              </text:list-item>
            </text:list>
            <text:p text:style-name="al">De vrijlating gaat, zodra daar recht op is, in beginsel direct en automatisch in, tenzij belanghebbende anders verzoekt.</text:p>
            <text:p text:style-name="al">De vrijlating van artikel 31 lid 2 onder n geldt niet voor jongeren &lt; 27 jaar (artikel 31 lid 7 PW).</text:p>
            <text:p text:style-name="al">De vrijlating geldt ook voor belanghebbenden die bijstand ontvangen op grond van het Besluit bijstandsverlening zelfstandigen 2004 (Bbz), maar dus niet voor jongeren &lt; 27 jaar.</text:p>
            <text:p text:style-name="tussenkopcur">
            <text:span text:style-name="nadrukvet">Artikel 5. Recht op aanvullende inkomstenvrijlating</text:span>
          </text:p>
            <text:p text:style-name="al">Volgens de voorwaarden uit de wettekst (artikel 31 lid 2 sub r onder 2 PW) is er recht op aanvullende inkomstenvrijlating na de <text:span text:style-name="nadrukcur">zes</text:span> maanden van onderdeel n. Naar oordeel van het college met betrekking tot laatstgenoemd onderdeel draagt inkomstenvrijlating bij aanvaarde arbeid (dan wel urenuitbreiding) na drie maanden niet meer bij aan arbeidsinschakeling. De algemene inkomstenvrijlating in Nijkerk is aldus beperkt tot <text:span text:style-name="nadrukcur">drie </text:span>maanden. Voor de toepassing van artikel 31 lid 2 sub r onder 2 PW moet de “zes…maanden” dan ook gelezen worden als “de maximale periode”, drie maanden dus. </text:p>
            <text:p text:style-name="al">Voor alleenstaande ouders die aan de voorwaarden voldoen, is er, direct aansluitend op de algemene inkomstenvrijlating van drie maanden, recht op een aanvullende inkomstenvrijlating van nog eens drie maanden.</text:p>
            <text:p text:style-name="al">Een langere inkomstenvrijlating dan (na de algemene inkomstenvrijlating nog eens) drie maanden draagt naar het oordeel van het college niet bij tot arbeidsinschakeling. </text:p>
            <text:p text:style-name="al">De vrijlating van artikel 31 lid 2 onder r geldt logischerwijs niet voor jongeren &lt; 27 jaar. Deze vrijlating is immers een vervolg op de vrijlating op grond artikel 31 lid 2 onder n PW, waarvoor die jongeren niet in aanmerking komen (artikel 31 lid 7 PW).</text:p>
            <text:p text:style-name="al">De vrijlating geldt ook voor belanghebbenden (27 ) die bijstand ontvangen op grond van het Bbz.</text:p>
            <text:p text:style-name="tussenkopcur">
            <text:span text:style-name="nadrukvet">Artikel 7. Uitsluiting van het recht op inkomstenvrijlating</text:span>
          </text:p>
            <text:p text:style-name="al">Verzwegen arbeid en illegale arbeid dragen naar het oordeel van het college niet bij aan arbeidsinschakeling.</text:p>
            <text:p text:style-name="al">En hoewel dit strikt gezien geen <text:span text:style-name="nadrukcur">uitsluiting</text:span> is, is er ook geen recht op inkomstenvrijlating indien de totale inkomsten de uitkeringsnorm van die maand(en) overschrijden; daar waar er geen recht op uitkering is, is er uiteraard ook geen recht op vrijlating van inkomsten op die uitkering.</text:p>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Nijkerk.</text:p>
            </table:table-cell>
            <table:table-cell office:value-type="string" table:style-name="header.C">
              <text:p text:style-name="headerright"><text:span text:style-name="nr">
                      Nr. 57984</text:span><text:line-break/><text:date style:data-style-name="dag" text:fixed="true" text:date-value="2015-06-30"/><text:line-break/><text:date style:data-style-name="jaar" text:fixed="true" text:date-value="2015-06-3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57984</text:span><text:date style:data-style-name="nicedate" text:fixed="true" text:date-value="2015-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57984</text:span><text:date style:data-style-name="nicedate" text:fixed="true" text:date-value="2015-06-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meente Nijkerk - Beleidsregels re-integratie 2015</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6-30</meta:user-defined>
    <meta:user-defined meta:name="OVERHEIDop.publicationIssue">57984</meta:user-defined>
    <meta:user-defined meta:name="OVERHEIDop.GmbID/DC.identifier">gmb-2015-57984</meta:user-defined>
    <meta:user-defined meta:name="OVERHEID.Gemeente/DC.creator">Nijkerk</meta:user-defined>
    <meta:user-defined meta:name="OVERHEID.TaxonomieBeleidsagenda/OVERHEID.category">Sociale zekerheid | Werkloosheid</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Nijkerk</meta:user-defined>
    <meta:user-defined meta:name="OVERHEIDgvop.Informatietype/DC.type">Beleidsregels</meta:user-defined>
    <meta:user-defined meta:name="OVERHEID.Gemeente/DCTERMS.publisher">Nijkerk</meta:user-defined>
    <meta:user-defined meta:name="OVERHEID.Gemeente/DC.spatial">Nijkerk</meta:user-defined>
    <meta:user-defined meta:name="OVERHEIDop.versieInformatie"/>
  </office:meta>
</office:document-meta>
</file>