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ext:p text:style-name="single-kop-titel">MELDING WET MILIEUBEHEER, WOLFRAAMWEG 5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oprichten van een inrichting op het perceel Wolfraamweg 5 te Heerenveen. </text:p>
            <text:p text:style-name="last-al">De melding ligt niet ter inzage en er staat geen bezwaar en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aal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54825</text:span><text:line-break/><text:date style:data-style-name="dag" text:fixed="true" text:date-value="2015-06-24"/><text:line-break/><text:date style:data-style-name="jaar" text:fixed="true" text:date-value="2015-06-24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54825</text:span><text:date style:data-style-name="nicedate" text:fixed="true" text:date-value="2015-06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54825</text:span><text:date style:data-style-name="nicedate" text:fixed="true" text:date-value="2015-06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MELDING WET MILIEUBEHEER, WOLFRAAMWEG 5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6-24</meta:user-defined>
    <meta:user-defined meta:name="OVERHEIDop.publicationIssue">54825</meta:user-defined>
    <meta:user-defined meta:name="OVERHEIDop.GmbID/DC.identifier">gmb-2015-54825</meta:user-defined>
    <meta:user-defined meta:name="OVERHEID.Gemeente/DC.creator">Heerenveen</meta:user-defined>
    <meta:user-defined meta:name="OVERHEID.TaxonomieBeleidsagenda/OVERHEID.category">Economie | Industrie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PostcodeHuisnummer/OVERHEIDop.postcodeHuisnummer">8445PL 5</meta:user-defined>
    <meta:user-defined meta:name="OVERHEIDop.woonplaats">Heerenveen</meta:user-defined>
    <meta:user-defined meta:name="OVERHEIDop.straatnaam">Wolfraamweg</meta:user-defined>
    <meta:user-defined meta:name="OVERHEID.Gemeente/OVERHEID.authority">Heerenveen</meta:user-defined>
    <meta:user-defined meta:name="OVERHEIDgvop.Informatietype/DC.type">Beschikkingen | afhandeling</meta:user-defined>
    <meta:user-defined meta:name="OVERHEID.Gemeente/DCTERMS.publisher">Heerenveen</meta:user-defined>
    <meta:user-defined meta:name="OVERHEID.EPSG28992/DC.spatial">192117 549481</meta:user-defined>
    <meta:user-defined meta:name="OVERHEIDop.versieInformatie"/>
  </office:meta>
</office:document-meta>
</file>