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padding-left="5mm" ofo:border-right="0.1mm solid #808080"/>
    </style:style>
    <text:list-style style:name="id1-3-2-1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5-3">
      <text:list-level-style-number style:num-format="" style:num-prefix="3a." text:level="1" text:start-value="3">
        <style:list-level-properties text:min-label-width="10mm"/>
      </text:list-level-style-number>
      <text:list-level-style-number style:num-format="" style:num-prefix="3a." text:level="2">
        <style:list-level-properties text:min-label-width="10mm" text:space-before="10mm"/>
      </text:list-level-style-number>
    </text:list-style>
    <text:list-style style:name="id1-3-2-1-1-5-4">
      <text:list-level-style-number style:num-format="" style:num-prefix="3b." text:level="1" text:start-value="3">
        <style:list-level-properties text:min-label-width="10mm"/>
      </text:list-level-style-number>
      <text:list-level-style-number style:num-format="" style:num-prefix="3b." text:level="2">
        <style:list-level-properties text:min-label-width="10mm" text:space-before="10mm"/>
      </text:list-level-style-number>
    </text:list-style>
    <text:list-style style:name="id1-3-2-1-1-5-5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5-6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1-1-5-7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1-1-5-8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  <text:list-style style:name="id1-3-2-1-1-5-9">
      <text:list-level-style-number style:num-format="" style:num-prefix="8." text:level="1" text:start-value="8">
        <style:list-level-properties text:min-label-width="10mm"/>
      </text:list-level-style-number>
      <text:list-level-style-number style:num-format="" style:num-prefix="8." text:level="2">
        <style:list-level-properties text:min-label-width="10mm" text:space-before="10mm"/>
      </text:list-level-style-number>
    </text:list-style>
    <text:list-style style:name="id1-3-2-1-1-5-10">
      <text:list-level-style-number style:num-format="" style:num-prefix="9." text:level="1" text:start-value="9">
        <style:list-level-properties text:min-label-width="10mm"/>
      </text:list-level-style-number>
      <text:list-level-style-number style:num-format="" style:num-prefix="9." text:level="2">
        <style:list-level-properties text:min-label-width="10mm" text:space-before="10mm"/>
      </text:list-level-style-number>
    </text:list-style>
    <text:list-style style:name="id1-3-2-1-1-5-11">
      <text:list-level-style-number style:num-format="" style:num-prefix="10." text:level="1" text:start-value="10">
        <style:list-level-properties text:min-label-width="10mm"/>
      </text:list-level-style-number>
      <text:list-level-style-number style:num-format="" style:num-prefix="10." text:level="2">
        <style:list-level-properties text:min-label-width="10mm" text:space-before="10mm"/>
      </text:list-level-style-number>
    </text:list-style>
    <text:list-style style:name="id1-3-2-1-1-5-12">
      <text:list-level-style-number style:num-format="" style:num-prefix="11." text:level="1" text:start-value="11">
        <style:list-level-properties text:min-label-width="10mm"/>
      </text:list-level-style-number>
      <text:list-level-style-number style:num-format="" style:num-prefix="11." text:level="2">
        <style:list-level-properties text:min-label-width="10mm" text:space-before="10mm"/>
      </text:list-level-style-number>
    </text:list-style>
    <text:list-style style:name="id1-3-2-1-1-5-13">
      <text:list-level-style-number style:num-format="" style:num-prefix="12." text:level="1" text:start-value="12">
        <style:list-level-properties text:min-label-width="10mm"/>
      </text:list-level-style-number>
      <text:list-level-style-number style:num-format="" style:num-prefix="12." text:level="2">
        <style:list-level-properties text:min-label-width="10mm" text:space-before="10mm"/>
      </text:list-level-style-number>
    </text:list-style>
    <text:list-style style:name="id1-3-2-1-1-5-14">
      <text:list-level-style-number style:num-format="" style:num-prefix="13." text:level="1" text:start-value="13">
        <style:list-level-properties text:min-label-width="10mm"/>
      </text:list-level-style-number>
      <text:list-level-style-number style:num-format="" style:num-prefix="13." text:level="2">
        <style:list-level-properties text:min-label-width="10mm" text:space-before="10mm"/>
      </text:list-level-style-number>
    </text:list-style>
    <text:list-style style:name="id1-3-2-1-1-5-15">
      <text:list-level-style-number style:num-format="" style:num-prefix="14." text:level="1" text:start-value="14">
        <style:list-level-properties text:min-label-width="10mm"/>
      </text:list-level-style-number>
      <text:list-level-style-number style:num-format="" style:num-prefix="1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RAADSCOMMISSIE R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: 18 juni 2015</text:p>
            <text:p text:style-name="common-al">Tijd: 20.00 – 22.00 uur</text:p>
            <text:p text:style-name="common-al">Plaats: Raadszaal gemeentehuis Heerenveen</text:p>
            <text:p text:style-name="common-al">Agenda:</text:p>
            <text:list text:style-name="id1-3-2-1-1-5">
              <text:list-item text:style-override="id1-3-2-1-1-5-1">
                <text:number>1.</text:number>
                <text:p text:style-name="al">Opening</text:p>
              </text:list-item>
              <text:list-item text:style-override="id1-3-2-1-1-5-2">
                <text:number>2.</text:number>
                <text:p text:style-name="al">Vaststelling agenda</text:p>
              </text:list-item>
              <text:list-item text:style-override="id1-3-2-1-1-5-3">
                <text:number>3a.</text:number>
                <text:p text:style-name="al">Besluitenlijst van de openbare vergadering van 30 april 2015</text:p>
              </text:list-item>
              <text:list-item text:style-override="id1-3-2-1-1-5-4">
                <text:number>3b.</text:number>
                <text:p text:style-name="al">Toezeggingen</text:p>
              </text:list-item>
              <text:list-item text:style-override="id1-3-2-1-1-5-5">
                <text:number>4.</text:number>
                <text:p text:style-name="al">Mededelingen / ingekomen stukken</text:p>
              </text:list-item>
              <text:list-item text:style-override="id1-3-2-1-1-5-6">
                <text:number>5.</text:number>
                <text:p text:style-name="al">Rondvraag</text:p>
              </text:list-item>
              <text:list-item text:style-override="id1-3-2-1-1-5-7">
                <text:number>6.</text:number>
                <text:p text:style-name="al">Hoorzitting Stedenbouwkundig plan Kop van Midden, Heerenveen en BKP Herontwikkeling woningbouw, Sieger van der Laanstraat</text:p>
              </text:list-item>
              <text:list-item text:style-override="id1-3-2-1-1-5-8">
                <text:number>7.</text:number>
                <text:p text:style-name="al">Stedenbouwkundig plan Kop van Midden, Heerenveen (raad 29 juni 2015)</text:p>
              </text:list-item>
              <text:list-item text:style-override="id1-3-2-1-1-5-9">
                <text:number>8.</text:number>
                <text:p text:style-name="al">Beeldkwaliteitsplan Herontwikkeling woningbouw, Sieger van der Laanstraat (raad 29 juni 2015)</text:p>
              </text:list-item>
              <text:list-item text:style-override="id1-3-2-1-1-5-10">
                <text:number>9.</text:number>
                <text:p text:style-name="al">Hoorzitting bestemmingsplan Natuurbegraafplaats Fryslân Nieuwehorne</text:p>
              </text:list-item>
              <text:list-item text:style-override="id1-3-2-1-1-5-11">
                <text:number>10.</text:number>
                <text:p text:style-name="al">Vaststelling bestemmingsplan ‘Natuurbegraafplaats Fryslan Nieuwehorne’ (raad 29 juni 2015)</text:p>
              </text:list-item>
              <text:list-item text:style-override="id1-3-2-1-1-5-12">
                <text:number>11.</text:number>
                <text:p text:style-name="al">Aanwijzing bijzondere begraafplaats achtste wijk Nieuwehorne (raad 29 juni 2015)</text:p>
              </text:list-item>
              <text:list-item text:style-override="id1-3-2-1-1-5-13">
                <text:number>12.</text:number>
                <text:p text:style-name="al">Vaststelling bestemmingsplan ‘Rottumerweg 17 Heerenveen’ (raad 29 juni 2015)</text:p>
              </text:list-item>
              <text:list-item text:style-override="id1-3-2-1-1-5-14">
                <text:number>13.</text:number>
                <text:p text:style-name="al">Beheersverordening Heerenveen Kanaal-West (raad 29 juni 2015)</text:p>
              </text:list-item>
              <text:list-item text:style-override="id1-3-2-1-1-5-15">
                <text:number>14.</text:number>
                <text:p text:style-name="al">Sluiting</text:p>
              </text:list-item>
            </text:list>
            <text:p text:style-name="common-al">Inspreken op agendapunten is mogelijk. Indien u hiervan gebruik wilt maken vragen wij u om dit te melden via e-mailbericht aan griffie@heerenveen.nl (uiterlijk om 12.00 uur op de dag van de vergadering).</text:p>
            <text:p text:style-name="last-al">Achterliggende stukken kunt u vinden op de website van de gemeenteraad: www.gemeenteraad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>
      <style:section-properties/>
    </style:style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RvS" style:parent-style-name="Standard"/>
    <style:style style:family="section" style:name="nader-rapport" style:parent-style-name="Standard"/>
    <style:style style:family="section" style:name="kop" style:parent-style-name="Standard">
      <style:section-properties/>
    </style:style>
    <style:style style:family="paragraph" style:name="titel" style:parent-style-name="Standard">
      <style:paragraph-properties ofo:margin-bottom="1.0mm" ofo:margin-top="2.0mm" ofo:keep-with-next="always"/>
      <style:text-properties/>
    </style:style>
    <style:style style:family="paragraph" style:name="single-kop-titel" style:parent-style-name="Standard">
      <style:paragraph-properties ofo:margin-bottom="2.7mm" ofo:line-height="140%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advies" style:parent-style-name="Standard"/>
    <style:style style:family="section" style:name="object_van_advie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>
      <style:section-properties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>
      <style:section-properties/>
    </style:style>
    <style:style style:family="paragraph" style:name="al" style:parent-style-name="Standard">
      <style:paragraph-properties ofo:line-height="115%"/>
      <style:text-properties/>
    </style:style>
    <style:style style:family="paragraph" style:name="al-groep_al" style:parent-style-name="Standard">
      <style:paragraph-properties ofo:line-height="9.25pt"/>
      <style:text-properties/>
    </style:style>
    <style:style style:family="paragraph" style:name="handelingen_al" style:parent-style-name="Standard">
      <style:paragraph-properties ofo:line-height="9.25pt"/>
      <style:text-properties/>
    </style:style>
    <style:style style:family="paragraph" style:name="onderwerp_al" style:parent-style-name="Standard">
      <style:paragraph-properties ofo:margin-bottom="3.5mm"/>
      <style:text-properties/>
    </style:style>
    <style:style style:family="paragraph" style:name="table_al" style:parent-style-name="Standard">
      <style:paragraph-properties ofo:line-height="115%"/>
      <style:text-properties/>
    </style:style>
    <style:style style:family="paragraph" style:name="bezwaarschrift_al" style:parent-style-name="Standard">
      <style:paragraph-properties ofo:line-height="9.25pt" ofo:margin-bottom="3mm"/>
      <style:text-properties/>
    </style:style>
    <style:style style:family="paragraph" style:name="last-al" style:parent-style-name="Standard">
      <style:paragraph-properties ofo:line-height="115%"/>
      <style:text-properties/>
    </style:style>
    <style:style style:family="paragraph" style:name="common-al" style:parent-style-name="Standard">
      <style:paragraph-properties ofo:line-height="115%" ofo:margin-bottom="10pt"/>
      <style:text-properties/>
    </style:style>
    <style:style style:family="paragraph" style:name="opening_al" style:parent-style-name="Standard">
      <style:paragraph-properties ofo:margin-top="3.5mm" ofo:line-height="9.6pt"/>
      <style:text-properties ofo:font-size="8.7pt"/>
    </style:style>
    <style:style style:family="section" style:name="al-groep" style:parent-style-name="Standard">
      <style:section-properties/>
    </style:style>
    <style:style style:family="section" style:name="handelingen_al-groep" style:parent-style-name="Standard">
      <style:section-properties/>
    </style:style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>
      <style:section-properties/>
    </style:style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_definitie" style:parent-style-name="Standard"/>
    <style:style style:family="text" style:name="betekenisvolle_tekst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>
      <style:section-properties/>
    </style:style>
    <style:style style:family="section" style:name="bijlage" style:parent-style-name="Standard">
      <style:section-properties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>
      <style:section-properties/>
    </style:style>
    <style:style style:family="paragraph" style:name="considerans.al" style:parent-style-name="Standard">
      <style:paragraph-properties ofo:margin-top="4pt" ofo:margin-bottom="1.25pt"/>
      <style:text-properties/>
    </style:style>
    <text:list-style style:name="considerans.lijst"/>
    <style:style style:family="section" style:name="context" style:parent-style-name="Standard">
      <style:section-properties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paragraph-properties/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able-cell-properties/>
      <style:paragraph-properties/>
      <style:text-properties ofo:font-size="7pt"/>
    </style:style>
    <style:style style:family="table-cell" style:name="thead_entry" style:parent-style-name="Standard">
      <style:table-cell-properties/>
      <style:paragraph-properties/>
      <style:text-properties ofo:font-weight="bold"/>
    </style:style>
    <style:style style:family="table" style:name="entrytbl" style:parent-style-name="Standard"/>
    <style:style style:family="text" style:name="extref" style:parent-style-name="Standard">
      <style:text-properties/>
    </style:style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>
      <style:section-properties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>
      <style:section-properties/>
    </style:style>
    <style:style style:family="section" style:name="illustratie" style:parent-style-name="Standard">
      <style:section-properties/>
    </style:style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margin-bottom="2.7mm" ofo:line-height="140%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padding-top="0mm" ofo:padding-bottom="7pt" ofo:margin-top="0mm" ofo:line-height="14pt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>
      <style:section-properties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>
      <style:text-properties/>
    </style:style>
    <style:style style:family="paragraph" style:name="naamlijs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weight="bold" ofo:font-style="italic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>
      <style:section-properties/>
    </style:style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fficiele-inhoudsopgave" style:parent-style-name="Standard"/>
    <style:style style:family="section" style:name="officiele-publicatie" style:parent-style-name="Standard"/>
    <style:style style:family="section" style:name="cvdr" style:parent-style-name="Standard"/>
    <style:style style:family="section" style:name="gemeenteblad" style:parent-style-name="Standard"/>
    <style:style style:family="section" style:name="provinciaalblad" style:parent-style-name="Standard"/>
    <style:style style:family="section" style:name="waterschapsblad" style:parent-style-name="Standard"/>
    <style:style style:family="section" style:name="bladgemeenschappelijkeregeling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tekst" style:parent-style-name="Standard"/>
    <style:style style:family="section" style:name="zakelijke-mededeling-sluiting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>
      <style:paragraph-properties/>
      <style:text-properties/>
    </style:style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>
      <style:section-properties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>
      <style:section-properties/>
    </style:style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>
      <style:section-properties/>
    </style:style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>
      <style:section-properties/>
    </style:style>
    <style:style style:family="paragraph" style:name="spreker" style:parent-style-name="Standard">
      <style:paragraph-properties/>
      <style:text-properties/>
    </style:style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>
      <style:section-properties/>
    </style:style>
    <style:style style:family="table" style:name="tbody" style:parent-style-name="Standard"/>
    <style:style style:family="section" style:name="tekst" style:parent-style-name="Standard">
      <style:section-properties/>
    </style:style>
    <style:style style:family="section" style:name="handelingen_tekst" style:parent-style-name="Standard">
      <style:section-properties/>
    </style:style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>
      <style:section-properties/>
    </style:style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paragraph-properties/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top="0.8mm" ofo:margin-bottom="1.5mm"/>
    </style:style>
    <style:style style:family="table" style:name="thead" style:parent-style-name="Standard"/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weight="bold" ofo:font-size="7pt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  <style:text-properties/>
    </style:style>
    <style:style style:family="section" style:name="vergadering" style:parent-style-name="Standard"/>
    <style:style style:family="paragraph" style:name="vergadering-nummer" style:parent-style-name="Standard">
      <style:paragraph-properties/>
      <style:text-properties ofo:font-weight="bold" ofo:font-size="19.3pt"/>
    </style:style>
    <style:style style:family="paragraph" style:name="vergadertijd" style:parent-style-name="Standard">
      <style:paragraph-properties ofo:padding-top="3mm"/>
      <style:text-properties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  <style:text-properties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  <style:text-properties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wijzig-lid" style:parent-style-name="Standard"/>
    <style:style style:family="section" style:name="wijzig-lid-groep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default">
      <style:text-properties ofo:text-transform="uppercase"/>
    </style:style>
    <style:style style:family="text" style:name="lowercase" style:parent-style-name="default">
      <style:text-properties ofo:text-transform="lowercase"/>
    </style:style>
    <style:style style:family="paragraph" style:name="staatscourant-titel" style:parent-style-name="default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default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default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default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text" style:name="nr">
      <style:text-properties style:font-name="UniversCondensedBold" ofo:color="#f7931d" ofo:font-size="11.97pt"/>
    </style: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
                      Nr. 53425</text:span><text:line-break/><text:date style:data-style-name="dag" text:fixed="true" text:date-value="2015-06-17"/><text:line-break/><text:date style:data-style-name="jaar" text:fixed="true" text:date-value="2015-06-17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53425</text:span><text:date style:data-style-name="nicedate" text:fixed="true" text:date-value="2015-06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 table:style-name="high">
            <table:table-cell office:value-type="string" table:number-rows-spanned="2" table:style-name="cell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53425</text:span><text:date style:data-style-name="nicedate" text:fixed="true" text:date-value="2015-06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RAADSCOMMISSIE ROM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06-17</meta:user-defined>
    <meta:user-defined meta:name="OVERHEIDop.publicationIssue">53425</meta:user-defined>
    <meta:user-defined meta:name="OVERHEIDop.GmbID/DC.identifier">gmb-2015-53425</meta:user-defined>
    <meta:user-defined meta:name="OVERHEID.Gemeente/DC.creator">Heerenveen</meta:user-defined>
    <meta:user-defined meta:name="OVERHEID.TaxonomieBeleidsagenda/OVERHEID.category">Bestuur | Gemeent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OVERHEID.authority">Heerenveen</meta:user-defined>
    <meta:user-defined meta:name="OVERHEIDgvop.Informatietype/DC.type">Overige overheidsinformatie</meta:user-defined>
    <meta:user-defined meta:name="OVERHEID.Gemeente/DCTERMS.publisher">Heerenveen</meta:user-defined>
    <meta:user-defined meta:name="xs:date/OVERHEIDop.startdatum">2015-06-17</meta:user-defined>
    <meta:user-defined meta:name="xs:date/OVERHEIDop.einddatum">2015-06-19</meta:user-defined>
    <meta:user-defined meta:name="OVERHEID.Gemeente/DC.spatial">Heerenveen</meta:user-defined>
    <meta:user-defined meta:name="OVERHEIDop.versieInformatie"/>
  </office:meta>
</office:document-meta>
</file>