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AANVRAAG OMGEVINGSVERGUNNING, NIENKE VAN HICHTUMWEG NAAST NUMMER 5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op het perceel Nienke van Hichtumweg naast nummer 51 te Heerenveen  (12-06-2015)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52977</text:span><text:line-break/><text:date style:data-style-name="dag" text:fixed="true" text:date-value="2015-06-17"/><text:line-break/><text:date style:data-style-name="jaar" text:fixed="true" text:date-value="2015-06-1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52977</text:span><text:date style:data-style-name="nicedate" text:fixed="true" text:date-value="2015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52977</text:span><text:date style:data-style-name="nicedate" text:fixed="true" text:date-value="2015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OMGEVINGSVERGUNNING, NIENKE VAN HICHTUMWEG NAAST NUMMER 51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6-17</meta:user-defined>
    <meta:user-defined meta:name="OVERHEIDop.publicationIssue">52977</meta:user-defined>
    <meta:user-defined meta:name="OVERHEIDop.GmbID/DC.identifier">gmb-2015-52977</meta:user-defined>
    <meta:user-defined meta:name="OVERHEID.Gemeente/DC.creator">Heerenveen</meta:user-defined>
    <meta:user-defined meta:name="OVERHEID.TaxonomieBeleidsagenda/OVERHEID.category">Huisvesting | Bouwen en verbouw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8SJ 51</meta:user-defined>
    <meta:user-defined meta:name="OVERHEIDop.woonplaats">Heerenveen</meta:user-defined>
    <meta:user-defined meta:name="OVERHEIDop.straatnaam">Nienke van Hichtumweg</meta:user-defined>
    <meta:user-defined meta:name="OVERHEID.Gemeente/OVERHEID.authority">Heerenveen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EPSG28992/DC.spatial">192770 553153</meta:user-defined>
    <meta:user-defined meta:name="OVERHEIDop.versieInformatie"/>
  </office:meta>
</office:document-meta>
</file>