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OMGEVINGSVERGUNNING, SPIKERBOOR 10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sporthal (aanpassen staalconstructie) op het perceel Spikerboor 10 te Akkrum  (28-05-2015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7860</text:span><text:line-break/><text:date style:data-style-name="dag" text:fixed="true" text:date-value="2015-06-03"/><text:line-break/><text:date style:data-style-name="jaar" text:fixed="true" text:date-value="2015-06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860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860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SPIKERBOOR 10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03</meta:user-defined>
    <meta:user-defined meta:name="OVERHEIDop.publicationIssue">47860</meta:user-defined>
    <meta:user-defined meta:name="OVERHEIDop.GmbID/DC.identifier">gmb-2015-47860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91PA 10</meta:user-defined>
    <meta:user-defined meta:name="OVERHEIDop.woonplaats">Akkrum</meta:user-defined>
    <meta:user-defined meta:name="OVERHEIDop.straatnaam">Spikerboor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85434 562085</meta:user-defined>
    <meta:user-defined meta:name="OVERHEIDop.versieInformatie"/>
  </office:meta>
</office:document-meta>
</file>