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AANVRAAG OMGEVINGSVERGUNNING, DALKRUID 2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woning (dakkapel) op het perceel Dalkruid 26 te Heerenveen (20-05-2015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5839</text:span><text:line-break/><text:date style:data-style-name="dag" text:fixed="true" text:date-value="2015-05-27"/><text:line-break/><text:date style:data-style-name="jaar" text:fixed="true" text:date-value="2015-05-2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5839</text:span><text:date style:data-style-name="nicedate" text:fixed="true" text:date-value="201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5839</text:span><text:date style:data-style-name="nicedate" text:fixed="true" text:date-value="201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DALKRUID 26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27</meta:user-defined>
    <meta:user-defined meta:name="OVERHEIDop.publicationIssue">45839</meta:user-defined>
    <meta:user-defined meta:name="OVERHEIDop.GmbID/DC.identifier">gmb-2015-45839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5RM 26</meta:user-defined>
    <meta:user-defined meta:name="OVERHEIDop.woonplaats">Heerenveen</meta:user-defined>
    <meta:user-defined meta:name="OVERHEIDop.straatnaam">Dalkruid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1588 550618</meta:user-defined>
    <meta:user-defined meta:name="OVERHEIDop.versieInformatie"/>
  </office:meta>
</office:document-meta>
</file>