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Drank – en Horeca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ENVEEN:</text:p>
            <text:p text:style-name="common-al"/>
            <text:p text:style-name="common-al">Overwegende dat:</text:p>
            <text:list text:style-name="id1-3-2-1-1-4">
              <text:list-item text:style-override="id1-3-2-1-1-4-1">
                <text:number>-</text:number>
                <text:p text:style-name="al">Op 1 januari 2013 de gewijzigde Drank en Horecawet is werking is getreden waarbij in artikel 41, eerste lid sub b de bevoegdheid om gemeentelijke toezichthouders aan te stellen is neergelegd bij de burgemeester;</text:p>
              </text:list-item>
              <text:list-item text:style-override="id1-3-2-1-1-4-2">
                <text:number>-</text:number>
                <text:p text:style-name="al">Op grond van artikel 41 eerste lid sub b van de Drank – en Horecawet aangewezen ambtenaren belast zijn met het toezicht op de naleving van het bepaalde bij of krachtens de bepalingen genoemd in artikel 44a van de Drank- en Horecawet;</text:p>
              </text:list-item>
              <text:list-item text:style-override="id1-3-2-1-1-4-3">
                <text:number>-</text:number>
                <text:p text:style-name="al">De beoogde aangewezen toezichthouder voldoet aan de eisen zoals neergelegd in de ‘Regeling toezichthoudende ambtenaren Drank – en Horecawet’.</text:p>
              </text:list-item>
            </text:list>
            <text:p text:style-name="common-al">Gelet op artikel 5:11 van de Algemene wet bestuursrecht, artikel 20 en artikel 41 eerste lid sub b Drank- en Horecawet en de ‘Regeling toezichthoudende ambtenaren Drank – en Horecawet’.</text:p>
            <text:p text:style-name="common-al"/>
            <text:p text:style-name="common-al">BESLUIT:</text:p>
            <text:p text:style-name="common-al"/>
            <text:list text:style-name="id1-3-2-1-1-9">
              <text:list-item text:style-override="id1-3-2-1-1-9-1">
                <text:number>I.</text:number>
                <text:p text:style-name="al">De heer M. Bergsma aan te wijzen als toezichthouder als bedoeld in artikel 41 eerste lid sub b van de Drank – en Horecawet;</text:p>
              </text:list-item>
              <text:list-item text:style-override="id1-3-2-1-1-9-2">
                <text:number>II.</text:number>
                <text:p text:style-name="al">De aanwijzing van kracht te laten zijn tot uiterlijk 31 december 2015;</text:p>
              </text:list-item>
              <text:list-item text:style-override="id1-3-2-1-1-9-3">
                <text:number>III.</text:number>
                <text:p text:style-name="al">Dit besluit bekend te maken door publicatie in het Gemeenteblad en een afschrift van dit besluit toe te zenden aan bovengenoemde persoon;</text:p>
              </text:list-item>
              <text:list-item text:style-override="id1-3-2-1-1-9-4">
                <text:number>IV.</text:number>
                <text:p text:style-name="al">Het besluit in werking te laten treden op de dag na bekendmaking ervan.</text:p>
                <text:p text:style-name="al"/>
              </text:list-item>
            </text:list>
            <text:p text:style-name="common-al">Aldus vastgesteld te Heerenveen op 29 april 2015.</text:p>
            <text:p text:style-name="common-al"/>
            <text:p text:style-name="common-al">De burgemeester van Heerenveen,</text:p>
            <text:p text:style-name="last-al">T.J. van der Zwa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38238</text:span><text:line-break/><text:date style:data-style-name="dag" text:fixed="true" text:date-value="2015-05-04"/><text:line-break/><text:date style:data-style-name="jaar" text:fixed="true" text:date-value="2015-05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8238</text:span><text:date style:data-style-name="nicedate" text:fixed="true" text:date-value="2015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8238</text:span><text:date style:data-style-name="nicedate" text:fixed="true" text:date-value="2015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wijzingsbesluit toezichthouder Drank –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04</meta:user-defined>
    <meta:user-defined meta:name="OVERHEIDop.publicationIssue">38238</meta:user-defined>
    <meta:user-defined meta:name="OVERHEIDop.GmbID/DC.identifier">gmb-2015-38238</meta:user-defined>
    <meta:user-defined meta:name="OVERHEID.Gemeente/DC.creator">Heerenveen</meta:user-defined>
    <meta:user-defined meta:name="OVERHEID.TaxonomieBeleidsagenda/OVERHEID.category">Recht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DC.spatial">Heerenveen</meta:user-defined>
    <meta:user-defined meta:name="OVERHEIDop.versieInformatie"/>
  </office:meta>
</office:document-meta>
</file>