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Koninklijke onderscheidingen gemeente Wat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afgaande aan Koningsdag vindt in elke gemeente de “Lintjesregen” plaats. De uitreiking van de Koninklijke onderscheidingen in Waterland was dit jaar op vrijdag 24 april 2015.</text:p>
            <text:p text:style-name="common-al">Dit jaar ontvingen drie Waterlanders een Koninklijke onderscheiding  uit handen van burgemeester Luzette Wagenaar-Kroon:</text:p>
            <text:p text:style-name="common-al">- De heer C. Gutter te Monnickendam</text:p>
            <text:p text:style-name="common-al">- De heer T.F.M. Lommerse te Monnickendam</text:p>
            <text:p text:style-name="common-al">- De heer P.E. Pereboom te Marken</text:p>
            <text:p text:style-name="common-al">Zij zijn allen benoemd tot Lid in de Orde van Oranje-Nassau.</text:p>
            <text:p text:style-name="common-al">De Amsterdamse burgemeester Eberhard van der Laan heeft op deze dag nog een Koninklijke onderscheiding uitgereikt aan een inwoner van de gemeente Waterland:</text:p>
            <text:p text:style-name="common-al">- Mevrouw J.C.J.M. de Haes te Broek in Waterland</text:p>
            <text:p text:style-name="common-al">Zij is benoemd tot Ridder in de Orde van de Nederlandse Leeuw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Waterland.</text:p>
            </table:table-cell>
            <table:table-cell office:value-type="string" table:style-name="header.C">
              <text:p text:style-name="headerright"><text:span text:style-name="nr">
                      Nr. 37524</text:span><text:line-break/><text:date style:data-style-name="dag" text:fixed="true" text:date-value="2015-04-30"/><text:line-break/><text:date style:data-style-name="jaar" text:fixed="true" text:date-value="2015-04-30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7524</text:span><text:date style:data-style-name="nicedate" text:fixed="true" text:date-value="2015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7524</text:span><text:date style:data-style-name="nicedate" text:fixed="true" text:date-value="2015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Koninklijke onderscheidingen gemeente Waterlan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30</meta:user-defined>
    <meta:user-defined meta:name="OVERHEIDop.publicationIssue">37524</meta:user-defined>
    <meta:user-defined meta:name="OVERHEIDop.GmbID/DC.identifier">gmb-2015-37524</meta:user-defined>
    <meta:user-defined meta:name="OVERHEID.Gemeente/DC.creator">Waterland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Waterland</meta:user-defined>
    <meta:user-defined meta:name="OVERHEIDgvop.Informatietype/DC.type">Overige besluiten van algemene strekking</meta:user-defined>
    <meta:user-defined meta:name="OVERHEID.Gemeente/DCTERMS.publisher">Waterland</meta:user-defined>
    <meta:user-defined meta:name="xs:date/OVERHEIDop.startdatum">2015-04-30</meta:user-defined>
    <meta:user-defined meta:name="OVERHEID.Gemeente/DC.spatial">Waterland</meta:user-defined>
    <meta:user-defined meta:name="OVERHEIDop.versieInformatie"/>
  </office:meta>
</office:document-meta>
</file>