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ONTWERPBESLUIT WET GELUIDHINDER, VAN DEKEMALAAN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zij voornemens zijn een hogere waarde tot 52 dB vast te stellen voor 8 woningen aan van Dekemalaan te Heerenveen ten gevolge van de verkeersweg Koornbeursweg. Dit ontwerpbesluit is genomen naar aanleiding van het bestemmingsplan ‘Heerenveen, Molenplein e.o. 2015’. </text:p>
            <text:p text:style-name="tussenkopcur">Ter inzage </text:p>
            <text:p text:style-name="common-al">De ontwerpbeschikking alsmede de daarbij behorende stukken liggen van 7 mei 2015 tot en met 17 juni 2015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tussenkopcur">Zienswijzen indienen</text:p>
            <text:p text:style-name="common-al">Gedurende voornoemde termijn kan een ieder zienswijzen tegen de ontwerpbeschikk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36369</text:span><text:line-break/><text:date style:data-style-name="dag" text:fixed="true" text:date-value="2015-05-06"/><text:line-break/><text:date style:data-style-name="jaar" text:fixed="true" text:date-value="2015-05-06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6369</text:span><text:date style:data-style-name="nicedate" text:fixed="true" text:date-value="2015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6369</text:span><text:date style:data-style-name="nicedate" text:fixed="true" text:date-value="2015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ONTWERPBESLUIT WET GELUIDHINDER, VAN DEKEMALAAN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5-06</meta:user-defined>
    <meta:user-defined meta:name="OVERHEIDop.publicationIssue">36369</meta:user-defined>
    <meta:user-defined meta:name="OVERHEIDop.GmbID/DC.identifier">gmb-2015-36369</meta:user-defined>
    <meta:user-defined meta:name="OVERHEID.Gemeente/DC.creator">Heerenveen</meta:user-defined>
    <meta:user-defined meta:name="OVERHEID.TaxonomieBeleidsagenda/OVERHEID.category">Natuur en milieu | Gelu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op.woonplaats">Heerenveen</meta:user-defined>
    <meta:user-defined meta:name="OVERHEIDop.straatnaam">Fortuinpassage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1135 552317</meta:user-defined>
    <meta:user-defined meta:name="OVERHEIDop.versieInformatie"/>
  </office:meta>
</office:document-meta>
</file>