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30 april 2015</text:p>
            <text:p text:style-name="common-al">Tijd: 21.00 uur</text:p>
            <text:p text:style-name="common-al">Plaats: Raadzaal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2 april 2015</text:p>
              </text:list-item>
              <text:list-item text:style-override="id1-3-2-2-1-5-4">
                <text:number>3b.</text:number>
                <text:p text:style-name="al">Toezeggingen</text:p>
              </text:list-item>
              <text:list-item text:style-override="id1-3-2-2-1-5-5">
                <text:number>4.</text:number>
                <text:p text:style-name="al">Mededeling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De Marrekrite Begroting 2016 en Meerjarenbegroting 2017 – 2019 (raad 18 mei 2015)</text:p>
              </text:list-item>
              <text:list-item text:style-override="id1-3-2-2-1-5-8">
                <text:number>7.</text:number>
                <text:p text:style-name="al">Evaluatie Verordening winkeltijden Heerenveen (raad 18 mei 2015)</text:p>
              </text:list-item>
              <text:list-item text:style-override="id1-3-2-2-1-5-9">
                <text:number>8.</text:number>
                <text:p text:style-name="al">Kadernota Inkoop (raad 18 mei 2015)</text:p>
              </text:list-item>
              <text:list-item text:style-override="id1-3-2-2-1-5-10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36293</text:span><text:line-break/><text:date style:data-style-name="dag" text:fixed="true" text:date-value="2015-04-28"/><text:line-break/><text:date style:data-style-name="jaar" text:fixed="true" text:date-value="2015-04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6293</text:span><text:date style:data-style-name="nicedate" text:fixed="true" text:date-value="2015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6293</text:span><text:date style:data-style-name="nicedate" text:fixed="true" text:date-value="2015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28</meta:user-defined>
    <meta:user-defined meta:name="OVERHEIDop.publicationIssue">36293</meta:user-defined>
    <meta:user-defined meta:name="OVERHEIDop.GmbID/DC.identifier">gmb-2015-36293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4-23</meta:user-defined>
    <meta:user-defined meta:name="xs:date/OVERHEIDop.einddatum">2015-05-01</meta:user-defined>
    <meta:user-defined meta:name="OVERHEID.Gemeente/DC.spatial">Heerenveen</meta:user-defined>
    <meta:user-defined meta:name="OVERHEIDop.versieInformatie"/>
  </office:meta>
</office:document-meta>
</file>