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BURGEMEESTER FALKENAWEG 18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anderen van een woning (dakpannen) op het perceel Burgemeester Falkenaweg 18 te Heerenveen (22-04-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35361</text:span><text:line-break/><text:date style:data-style-name="dag" text:fixed="true" text:date-value="2015-04-29"/><text:line-break/><text:date style:data-style-name="jaar" text:fixed="true" text:date-value="2015-04-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35361</text:span><text:date style:data-style-name="nicedate" text:fixed="true" text:date-value="2015-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35361</text:span><text:date style:data-style-name="nicedate" text:fixed="true" text:date-value="2015-04-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MGEVINGSVERGUNNING, BURGEMEESTER FALKENAWEG 18 HEERENVE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4-29</meta:user-defined>
    <meta:user-defined meta:name="OVERHEIDop.publicationIssue">35361</meta:user-defined>
    <meta:user-defined meta:name="OVERHEIDop.GmbID/DC.identifier">gmb-2015-35361</meta:user-defined>
    <meta:user-defined meta:name="OVERHEID.Gemeente/DC.creator">Heerenveen</meta:user-defined>
    <meta:user-defined meta:name="OVERHEID.TaxonomieBeleidsagenda/OVERHEID.category">Huisvesting | Bouwen en verbouw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42LD 18</meta:user-defined>
    <meta:user-defined meta:name="OVERHEIDop.woonplaats">Heerenveen</meta:user-defined>
    <meta:user-defined meta:name="OVERHEIDop.straatnaam">Burgemeester Falkenaweg</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91316 552264</meta:user-defined>
    <meta:user-defined meta:name="OVERHEIDop.versieInformatie"/>
  </office:meta>
</office:document-meta>
</file>