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MARS 10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Mars 10 te Heerenveen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34174</text:span><text:line-break/><text:date style:data-style-name="dag" text:fixed="true" text:date-value="2015-04-22"/><text:line-break/><text:date style:data-style-name="jaar" text:fixed="true" text:date-value="2015-04-22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4174</text:span><text:date style:data-style-name="nicedate" text:fixed="true" text:date-value="2015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4174</text:span><text:date style:data-style-name="nicedate" text:fixed="true" text:date-value="2015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MARS 10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4-22</meta:user-defined>
    <meta:user-defined meta:name="OVERHEIDop.publicationIssue">34174</meta:user-defined>
    <meta:user-defined meta:name="OVERHEIDop.GmbID/DC.identifier">gmb-2015-34174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8CP 10</meta:user-defined>
    <meta:user-defined meta:name="OVERHEIDop.woonplaats">Heerenveen</meta:user-defined>
    <meta:user-defined meta:name="OVERHEIDop.straatnaam">Mars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1503 554759</meta:user-defined>
    <meta:user-defined meta:name="OVERHEIDop.versieInformatie"/>
  </office:meta>
</office:document-meta>
</file>