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NTHEFFING ART. 35 DRANK- EN HORECAWET,VAN LEEUWENHOEKWEG TEGENOVER NUMMER 6 TE OUDESCHO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artikel 35 van de Drank-en Horecawet verleend voor het verstrekken van zwakalcoholhoudende dranken tijdens het dorpsfeest Oude- en Nieuweschoot van 16 tot en met 19 april 2015 op de lokatie van Leeuwenhoekweg tegenover nummer 6 te Oudeschoot (08-04-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32230</text:span><text:line-break/><text:date style:data-style-name="dag" text:fixed="true" text:date-value="2015-04-15"/><text:line-break/><text:date style:data-style-name="jaar" text:fixed="true" text:date-value="2015-04-1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2230</text:span><text:date style:data-style-name="nicedate" text:fixed="true" text:date-value="2015-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2230</text:span><text:date style:data-style-name="nicedate" text:fixed="true" text:date-value="2015-04-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NTHEFFING ART. 35 DRANK- EN HORECAWET,VAN LEEUWENHOEKWEG TEGENOVER NUMMER 6 TE OUDESCHOOT</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4-15</meta:user-defined>
    <meta:user-defined meta:name="OVERHEIDop.publicationIssue">32230</meta:user-defined>
    <meta:user-defined meta:name="OVERHEIDop.GmbID/DC.identifier">gmb-2015-32230</meta:user-defined>
    <meta:user-defined meta:name="OVERHEID.Gemeente/DC.creator">Heerenveen</meta:user-defined>
    <meta:user-defined meta:name="OVERHEID.TaxonomieBeleidsagenda/OVERHEID.category">Cultuur en recreatie | Cultuur</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51CN 10</meta:user-defined>
    <meta:user-defined meta:name="OVERHEIDop.woonplaats">Oudeschoot</meta:user-defined>
    <meta:user-defined meta:name="OVERHEIDop.straatnaam">Van Leeuwenhoekweg</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3279 549896</meta:user-defined>
    <meta:user-defined meta:name="OVERHEIDop.versieInformatie"/>
  </office:meta>
</office:document-meta>
</file>