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ext:p text:style-name="single-kop-titel">INSPRAAK CONCEPT VERORDENING LEERLINGENVERVOER</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Heerenveen maakt bekend dat zij op 7 april 2015 heeft besloten dat de volgende verordening ter inzage wordt gelegd, op grond van de inspraakverordening:</text:p>
            <text:p text:style-name="tussenkopcur">
            <text:span text:style-name="nadrukvet">Verordening leerlingenvervoer gemeente Heerenveen 2015.</text:span>
          </text:p>
            <text:p text:style-name="common-al">
            <text:span text:style-name="nadrukvet">Inzage en zienswijzen</text:span>
          </text:p>
            <text:p text:style-name="common-al">Het ontwerp van verordening, met bijbehorende toelichting, is als bijlage bij deze bekendmaking digitaal in te zien. Ook kunt u van 10 april 2015 tot en met 21 mei 2015 deze inzien bij de afdeling Publiek, Crackstraat 2 te Heerenveen.</text:p>
            <text:p text:style-name="common-al">In het kader van inspraak als bedoeld in de Inspraakverordening kan gedurende deze periode door ingezetenen en belanghebbenden naar keuze schriftelijk of mondeling een zienswijze op het ontwerp worden ingediend bij het college van burgemeester en wethouders van Heerenveen, Postbus 15.000, 8440 GA Heerenveen.</text:p>
            <text:p text:style-name="common-al"/>
            <text:p text:style-name="common-al">Indien u een mondelinge zienswijze wilt geven kunt u gedurende voornoemde periode contact opnemen met J. Sloot, telefoon (0513) 617648.</text:p>
            <text:p text:style-name="common-al">Per e-mail kan ook naar: gemeente@heerenveen.nl met vermelding van het onderwerp: ‘Zienswijze Verordening Leerlingenvervoer 2015’. Ook kunt u met uw DigiD via de gemeentelijke website reageren: www.heerenveen.nl/storage/formulieren/zienswijze-indienen.html </text:p>
            <text:p text:style-name="common-al">Per Whatsapp: (06) 14 39 95 59</text:p>
            <text:p text:style-name="common-al"/>
            <text:p text:style-name="common-al">
            <text:span text:style-name="nadrukvet">Vervolg op de inspraak</text:span>
          </text:p>
            <text:p text:style-name="common-al">De gemeenteraad beoordeelt of de zienswijzen zullen leiden tot inhoudelijke aanpassing van de ontwerpverordening.</text:p>
            <text:p text:style-name="common-al">Van de inspraak zal een eindverslag worden opgemaakt. Het eindverslag bevat in elk geval een overzicht van de gevolgde inspraakprocedure, een weergave van de zienswijzen, die tijdens de inspraak mondeling of schriftelijk naar voren zijn gebracht en een reactie op deze zienswijzen, waarbij met redenen omkleed wordt aangegeven op welke punten al dan niet tot aanpassing van de verordening wordt overgegaan. Het eindverslag wordt op de gebruikelijke wijze openbaar gemaakt.</text:p>
            <text:p text:style-name="common-al"/>
            <text:p text:style-name="last-al">Na afloop van de inspraaktermijn zal de gemeenteraad de verordening vaststellen en bekendmaken in het digitale Gemeenteblad op www.overheid.nl.</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30297</text:span><text:line-break/><text:date style:data-style-name="dag" text:fixed="true" text:date-value="2015-04-09"/><text:line-break/><text:date style:data-style-name="jaar" text:fixed="true" text:date-value="2015-04-0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30297</text:span><text:date style:data-style-name="nicedate" text:fixed="true" text:date-value="2015-04-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30297</text:span><text:date style:data-style-name="nicedate" text:fixed="true" text:date-value="2015-04-0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INSPRAAK CONCEPT VERORDENING LEERLINGENVERVOER</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4-09</meta:user-defined>
    <meta:user-defined meta:name="OVERHEIDop.publicationIssue">30297</meta:user-defined>
    <meta:user-defined meta:name="OVERHEIDop.GmbID/DC.identifier">gmb-2015-30297</meta:user-defined>
    <meta:user-defined meta:name="OVERHEID.Gemeente/DC.creator">Heerenveen</meta:user-defined>
    <meta:user-defined meta:name="OVERHEID.TaxonomieBeleidsagenda/OVERHEID.category">Recht | Bestuursrecht</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Heerenveen</meta:user-defined>
    <meta:user-defined meta:name="OVERHEIDgvop.Informatietype/DC.type">Overige besluiten van algemene strekking</meta:user-defined>
    <meta:user-defined meta:name="OVERHEID.Gemeente/DCTERMS.publisher">Heerenveen</meta:user-defined>
    <meta:user-defined meta:name="OVERHEIDop.externeBijlage">exb-2015-8764</meta:user-defined>
    <meta:user-defined meta:name="OVERHEID.Gemeente/DC.spatial">Heerenveen</meta:user-defined>
    <meta:user-defined meta:name="OVERHEIDop.versieInformatie"/>
  </office:meta>
</office:document-meta>
</file>