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INCIDENTELE FESTIVITEIT, WAECHSTEGE 4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hebben melding geaccepteerd voor het ten gehore brengen van geluid waarbij de geluidsnormen worden overschreden op 11 april 2015 op de locatie Waechstege 4 te Aldeboarn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6755</text:span><text:line-break/><text:date style:data-style-name="dag" text:fixed="true" text:date-value="2015-04-01"/><text:line-break/><text:date style:data-style-name="jaar" text:fixed="true" text:date-value="2015-04-0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755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755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INCIDENTELE FESTIVITEIT, WAECHSTEGE 4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01</meta:user-defined>
    <meta:user-defined meta:name="OVERHEIDop.publicationIssue">26755</meta:user-defined>
    <meta:user-defined meta:name="OVERHEIDop.GmbID/DC.identifier">gmb-2015-26755</meta:user-defined>
    <meta:user-defined meta:name="OVERHEID.Gemeente/DC.creator">Heerenveen</meta:user-defined>
    <meta:user-defined meta:name="OVERHEID.TaxonomieBeleidsagenda/OVERHEID.category">Natuur en milieu | Gelu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95JD 4</meta:user-defined>
    <meta:user-defined meta:name="OVERHEIDop.woonplaats">Aldeboarn</meta:user-defined>
    <meta:user-defined meta:name="OVERHEIDop.straatnaam">Waechstege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8921 562426</meta:user-defined>
    <meta:user-defined meta:name="OVERHEIDop.versieInformatie"/>
  </office:meta>
</office:document-meta>
</file>