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MERCURIUS 16 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richten van een inrichting op het perceel Mercurius 16 B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6745</text:span><text:line-break/><text:date style:data-style-name="dag" text:fixed="true" text:date-value="2015-04-01"/><text:line-break/><text:date style:data-style-name="jaar" text:fixed="true" text:date-value="2015-04-0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6745</text:span><text:date style:data-style-name="nicedate" text:fixed="true" text:date-value="201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6745</text:span><text:date style:data-style-name="nicedate" text:fixed="true" text:date-value="201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MERCURIUS 16 B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01</meta:user-defined>
    <meta:user-defined meta:name="OVERHEIDop.publicationIssue">26745</meta:user-defined>
    <meta:user-defined meta:name="OVERHEIDop.GmbID/DC.identifier">gmb-2015-26745</meta:user-defined>
    <meta:user-defined meta:name="OVERHEID.Gemeente/DC.creator">Heerenveen</meta:user-defined>
    <meta:user-defined meta:name="OVERHEID.TaxonomieBeleidsagenda/OVERHEID.category">Economie | Handel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GX 16a</meta:user-defined>
    <meta:user-defined meta:name="OVERHEIDop.woonplaats">Heerenveen</meta:user-defined>
    <meta:user-defined meta:name="OVERHEIDop.straatnaam">Mercurius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317 553837</meta:user-defined>
    <meta:user-defined meta:name="OVERHEIDop.versieInformatie"/>
  </office:meta>
</office:document-meta>
</file>