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5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5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5-13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1-1-5-14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2 april 2015</text:p>
            <text:p text:style-name="common-al">Tijd: 19.30 uur</text:p>
            <text:p text:style-name="common-al">Plaats: Raadszaal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Besluitenlijst van de openbare vergadering van 9 maart 2015</text:p>
              </text:list-item>
              <text:list-item text:style-override="id1-3-2-1-1-5-4">
                <text:number>3b.</text:number>
                <text:p text:style-name="al">Toezeggingen</text:p>
              </text:list-item>
              <text:list-item text:style-override="id1-3-2-1-1-5-5">
                <text:number>4.</text:number>
                <text:p text:style-name="al">Mededelingen / ingekomen stukken</text:p>
              </text:list-item>
              <text:list-item text:style-override="id1-3-2-1-1-5-6">
                <text:number>5.</text:number>
                <text:p text:style-name="al">Rondvraag</text:p>
              </text:list-item>
              <text:list-item text:style-override="id1-3-2-1-1-5-7">
                <text:number>6.</text:number>
                <text:p text:style-name="al">Hoorzitting Beeldkwaliteitsplan Falkena Park</text:p>
              </text:list-item>
              <text:list-item text:style-override="id1-3-2-1-1-5-8">
                <text:number>7.</text:number>
                <text:p text:style-name="al">Beeldkwaliteitsplan Falkena Park (raad 13 april 2015)</text:p>
              </text:list-item>
              <text:list-item text:style-override="id1-3-2-1-1-5-9">
                <text:number>8.</text:number>
                <text:p text:style-name="al">Hoorzitting Verklaring van geen bedenkingen voor het bouwen van een betonmortelcentrale aan de Spikerboor 17, 21 te Akkrum</text:p>
              </text:list-item>
              <text:list-item text:style-override="id1-3-2-1-1-5-10">
                <text:number>9.</text:number>
                <text:p text:style-name="al">Verklaring van geen bedenkingen voor het bouwen van een betonmortelcentrale aan de Spikerboor 17, 21 te Akkrum (raad 13 april 2015)</text:p>
              </text:list-item>
              <text:list-item text:style-override="id1-3-2-1-1-5-11">
                <text:number>10.</text:number>
                <text:p text:style-name="al">Bestemmingsplan De Heide (raad 13 april 2015)</text:p>
              </text:list-item>
              <text:list-item text:style-override="id1-3-2-1-1-5-12">
                <text:number>11.</text:number>
                <text:p text:style-name="al">Benoeming leden Adviescommissie Ruimtelijke Kwaliteit 2015 (raad 13 april 2015)</text:p>
              </text:list-item>
              <text:list-item text:style-override="id1-3-2-1-1-5-13">
                <text:number>12.</text:number>
                <text:p text:style-name="al">Notitie Recreatie en Toerisme (raad 13 april 2015)</text:p>
              </text:list-item>
              <text:list-item text:style-override="id1-3-2-1-1-5-14">
                <text:number>13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6515</text:span><text:line-break/><text:date style:data-style-name="dag" text:fixed="true" text:date-value="2015-03-30"/><text:line-break/><text:date style:data-style-name="jaar" text:fixed="true" text:date-value="2015-03-30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6515</text:span><text:date style:data-style-name="nicedate" text:fixed="true" text:date-value="2015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6515</text:span><text:date style:data-style-name="nicedate" text:fixed="true" text:date-value="2015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30</meta:user-defined>
    <meta:user-defined meta:name="OVERHEIDop.publicationIssue">26515</meta:user-defined>
    <meta:user-defined meta:name="OVERHEIDop.GmbID/DC.identifier">gmb-2015-26515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3-30</meta:user-defined>
    <meta:user-defined meta:name="xs:date/OVERHEIDop.einddatum">2015-04-03</meta:user-defined>
    <meta:user-defined meta:name="OVERHEID.Gemeente/DC.spatial">Leusden</meta:user-defined>
    <meta:user-defined meta:name="OVERHEIDop.versieInformatie"/>
  </office:meta>
</office:document-meta>
</file>