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  <text:list-style style:name="id1-3-2-2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Wijziging Register Delegatie, mandaat, machtiging en volmacht gemeente Heerenve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de gemeente Heerenveen;</text:p>
            <text:p text:style-name="al"/>
            <text:p text:style-name="al">Overwegende, dat het gewenst is om het Register, behorende bij de Regeling delegatie, mandaat, machtiging en volmacht gemeente Heerenveen aan te passen; </text:p>
            <text:p text:style-name="al"/>
            <text:p text:style-name="al">dat enkele bevoegdheden ten onrechte niet in het Register waren opgenomen en dat daarnaast functienamen zijn veranderd;</text:p>
            <text:p text:style-name="al"/>
            <text:p text:style-name="al">dat het wegens onduidelijkheden in de omschrijvingen nodig bleek om enkele bevoegdheden duidelijker op te stellen;</text:p>
            <text:p text:style-name="al"/>
            <text:p text:style-name="al">dat er vanaf 1 januari 2015 nieuwe regelgeving geldt op het gebied van de decentralisaties (de 3 D's), waardoor gelet op de bedrijfsvoering de bevoegdheden overgedragen of opnieuw belegd moeten worden;</text:p>
            <text:p text:style-name="al"/>
            <text:p text:style-name="al">dat in de nieuwe WMO 2015 er voor de gemeente een nieuwe toezichthoudende taak is bijgekomen waarvoor een toezichthouder aangewezen moet worden;</text:p>
            <text:p text:style-name="al"/>
            <text:p text:style-name="al">gelet op het bepaalde in de artikelen 107, 107e, 156 en 160, aanhef en lid 1 van de Gemeentewet, artikel 10:3 van de Algemene wet bestuursrecht en de CAR/UWO van de gemeente Heerenveen;</text:p>
          </text:section>
          <text:section text:name="afkondiging_id1-3-2-1-2" text:style-name="afkondiging">
            <text:p text:style-name="afkondiging_top"/>
            <text:p text:style-name="al">
            <text:span text:style-name="nadrukvet">BESLUIT:</text:span>
          </text:p>
          </text:section>
        </text:section>
        <text:section text:name="regeling-tekst_id1-3-2-2" text:style-name="regeling-tekst">
          <text:section text:name="tekst_id1-3-2-2-1" text:style-name="tekst">
            <text:list text:style-name="id1-3-2-2-1-1">
              <text:list-item text:style-override="id1-3-2-2-1-1-1">
                <text:number>1.</text:number>
                <text:p text:style-name="al">Het voornoemde register opnieuw vast te stellen conform de bijgaande overzichten en daarom de daarin genoemde bevoegdheden over te dragen.</text:p>
              </text:list-item>
              <text:list-item text:style-override="id1-3-2-2-1-1-2">
                <text:number>2.</text:number>
                <text:p text:style-name="al">Dit in te laten gaan met terugwerkende kracht per 1 april 2014 behoudens de bevoegdheden ten aanzien van de 3 D’s, welke overdracht dan ingaat op 1 januari 2015.</text:p>
              </text:list-item>
            </text:list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datum"> Aldus besloten in de vergadering van het college van burgemeester en wethouders d.d. 16 december 2014.</text:span>
          </text:p>
          </text:section>
          <text:section text:name="ondertekening_id1-3-2-3-2">
            <text:p><text:span text:style-name="functie">Burgemeester en wethouders van Heerenveen.</text:span></text:p>
          </text:section>
          <text:section text:name="ondertekening_id1-3-2-3-3">
            <text:p><text:span text:style-name="functie">De gemeentesecretaris, </text:span></text:p>
            <text:p><text:span text:style-name="ondertekening_naam">
            <text:span text:style-name="voornaam">F.H.</text:span>
            <text:span text:style-name="achternaam">Perdok</text:span>
          </text:span></text:p>
          </text:section>
          <text:section text:name="ondertekening_id1-3-2-3-4">
            <text:p><text:span text:style-name="functie">De burgemeester, </text:span></text:p>
            <text:p><text:span text:style-name="ondertekening_naam">
            <text:span text:style-name="voornaam">T.J.</text:span>
            <text:span text:style-name="achternaam">van der Zwan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25119</text:span><text:line-break/><text:date style:data-style-name="dag" text:fixed="true" text:date-value="2015-03-25"/><text:line-break/><text:date style:data-style-name="jaar" text:fixed="true" text:date-value="2015-03-25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5119</text:span><text:date style:data-style-name="nicedate" text:fixed="true" text:date-value="2015-03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5119</text:span><text:date style:data-style-name="nicedate" text:fixed="true" text:date-value="2015-03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Wijziging Register Delegatie, mandaat, machtiging en volmacht gemeente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3-25</meta:user-defined>
    <meta:user-defined meta:name="OVERHEIDop.publicationIssue">25119</meta:user-defined>
    <meta:user-defined meta:name="OVERHEIDop.GmbID/DC.identifier">gmb-2015-25119</meta:user-defined>
    <meta:user-defined meta:name="OVERHEID.Gemeente/DC.creator">Heerenveen</meta:user-defined>
    <meta:user-defined meta:name="OVERHEID.TaxonomieBeleidsagenda/OVERHEID.category">Bestuur | Gemeenten</meta:user-defined>
    <meta:user-defined meta:name="OVERHEID.TaxonomieBeleidsagenda/OVERHEID.category">Recht | Bestuursrecht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gvop.Informatietype/DC.type">Overige besluiten van algemene strekking</meta:user-defined>
    <meta:user-defined meta:name="OVERHEID.Gemeente/DCTERMS.publisher">Heerenveen</meta:user-defined>
    <meta:user-defined meta:name="xs:date/OVERHEIDop.startdatum">2014-04-01</meta:user-defined>
    <meta:user-defined meta:name="OVERHEIDop.externeBijlage">exb-2015-7302</meta:user-defined>
    <meta:user-defined meta:name="OVERHEIDop.externeBijlage">exb-2015-7303</meta:user-defined>
    <meta:user-defined meta:name="OVERHEID.Gemeente/DC.spatial">Heerenveen</meta:user-defined>
    <meta:user-defined meta:name="OVERHEIDop.versieInformatie"/>
  </office:meta>
</office:document-meta>
</file>