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SYTHUZEN 4 TE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Sythuzen 4 te Haskerdijken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0529</text:span><text:line-break/><text:date style:data-style-name="dag" text:fixed="true" text:date-value="2015-03-11"/><text:line-break/><text:date style:data-style-name="jaar" text:fixed="true" text:date-value="2015-03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0529</text:span><text:date style:data-style-name="nicedate" text:fixed="true" text:date-value="201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0529</text:span><text:date style:data-style-name="nicedate" text:fixed="true" text:date-value="201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SYTHUZEN 4 TE HASKERDIJK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11</meta:user-defined>
    <meta:user-defined meta:name="OVERHEIDop.publicationIssue">20529</meta:user-defined>
    <meta:user-defined meta:name="OVERHEIDop.GmbID/DC.identifier">gmb-2015-20529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68MJ 2</meta:user-defined>
    <meta:user-defined meta:name="OVERHEIDop.woonplaats">Haskerdijken</meta:user-defined>
    <meta:user-defined meta:name="OVERHEIDop.straatnaam">Sythuzen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6466 560216</meta:user-defined>
    <meta:user-defined meta:name="OVERHEIDop.versieInformatie"/>
  </office:meta>
</office:document-meta>
</file>